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39c1f2aee3d578e1d80c15b78b0811.png"/>
  <manifest:file-entry manifest:media-type="image/png" manifest:full-path="Pictures/dcc8e6af49968c8933452ab3402d28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5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lecon_puissance_energie_2"/><text:bookmark-start text:name="lecon_puissance_energie"/>1. Leçon puissance énergie<text:bookmark-end text:name="__RefHeading___lecon_puissance_energie_2"/><text:bookmark-end text:name="lecon_puissance_energie"/></text:h>
      <text:p text:style-name="Text_20_body"><draw:frame draw:style-name="media" draw:name="0" text:anchor-type="as-char" draw:z-index="0" svg:width="31.220833333333cm" style:rel-width="100%" svg:height="20.902083333333cm" style:rel-height="scale"><draw:image xlink:href="Pictures/a239c1f2aee3d578e1d80c15b78b0811.png" xlink:type="simple" xlink:show="embed" xlink:actuate="onLoad"/></draw:frame>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Exercice 5 et 6</text:p>
      <text:p text:style-name="Text_20_body"><draw:frame draw:style-name="media" draw:name="1" text:anchor-type="as-char" draw:z-index="1" svg:width="24.712083333333cm" style:rel-width="100%" svg:height="15.319375cm" style:rel-height="scale"><draw:image xlink:href="Pictures/dcc8e6af49968c8933452ab3402d28d6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1:22</meta:creation-date>
    <dc:creator>Generated</dc:creator>
    <dc:date>2026-09-02T01::31:22</dc:date>
    <dc:language>en-US</dc:language>
    <meta:editing-cycles>1</meta:editing-cycles>
    <meta:editing-duration>PT0S</meta:editing-duration>
    <dc:title>3eme20252026:seance_25</dc:title>
  </office:meta>
</office:document-meta>
</file>