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10c0d80d64be36f039aca784d60c9f9.png"/>
  <manifest:file-entry manifest:media-type="image/png" manifest:full-path="Pictures/d1f189924fc0fb1c5bb784b8f3609f60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0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3eme20252026:seance_26"/><text:bookmark-start text:name="__RefHeading___seance_26_1"/><text:bookmark-start text:name="seance_26"/>Séance 26<text:bookmark-end text:name="__RefHeading___seance_26_1"/><text:bookmark-end text:name="seance_26"/></text:h>
      <text:h text:style-name="Heading_20_2" text:outline-level="2"><text:bookmark-start text:name="__RefHeading___ds_chp_puissance_energie_2"/><text:bookmark-start text:name="ds_chp_puissance_energie"/>1. DS Chp Puissance énergie<text:bookmark-end text:name="__RefHeading___ds_chp_puissance_energie_2"/><text:bookmark-end text:name="ds_chp_puissance_energie"/></text:h>
      <text:h text:style-name="Heading_20_2" text:outline-level="2"><text:bookmark-start text:name="__RefHeading___rendement_3"/><text:bookmark-start text:name="rendement"/>2. Rendement<text:bookmark-end text:name="__RefHeading___rendement_3"/><text:bookmark-end text:name="rendement"/></text:h>
      <text:p text:style-name="Text_20_body"><text:span text:style-name="Strong_20_Emphasis">Activité p 136</text:span></text:p>
      <text:p text:style-name="Text_20_body"><draw:frame draw:style-name="PluginODTAutoStyle_Frame_1_text_frame" draw:name="Frame1" text:anchor-type="paragraph" svg:width="484.722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1. L'énergie électrique est convertie en énergie thermique</text:p><text:p text:style-name="Text_20_body">2. Cellule photovoltaïque :</text:p><text:p text:style-name="Text_20_body">- Energie utile = énergie électrique 20%</text:p><text:p text:style-name="Text_20_body">- Energie inutile = énergie thermique 80%</text:p><text:p text:style-name="Text_20_body">3. Fer à lisser :</text:p><text:p text:style-name="Text_20_body">- Energie utile = énergie thermique</text:p><text:p text:style-name="Text_20_body">- Energie inutile = il n'y en a pas</text:p><text:p text:style-name="Text_20_body"> car </text:p><text:p text:style-name="Text_20_body">4. <draw:frame draw:style-name="media" draw:name="0" text:anchor-type="as-char" draw:z-index="0" svg:width="10.292291666667cm" svg:height="4.683125cm"><draw:image xlink:href="Pictures/010c0d80d64be36f039aca784d60c9f9.png" xlink:type="simple" xlink:show="embed" xlink:actuate="onLoad"/></draw:frame></text:p><text:p text:style-name="Text_20_body"><draw:frame draw:style-name="media" draw:name="1" text:anchor-type="as-char" draw:z-index="1" svg:width="10.398125cm" svg:height="4.8683333333333cm"><draw:image xlink:href="Pictures/d1f189924fc0fb1c5bb784b8f3609f60.png" xlink:type="simple" xlink:show="embed" xlink:actuate="onLoad"/></draw:frame></text:p><text:p text:style-name="Text_20_body">3cm pour 100J</text:p><table:table table:style-name="Table"><table:table-column/><table:table-column/><table:table-row><table:table-cell office:value-type="string" table:style-name="tablecell"><text:p text:style-name="tablealignleft">3cm</text:p></table:table-cell><table:table-cell office:value-type="string" table:style-name="tablecell"><text:p text:style-name="tablealignleft">100J</text:p></table:table-cell></table:table-row><table:table-row><table:table-cell office:value-type="string" table:style-name="tablecell"><text:p text:style-name="tablealignleft">?cm</text:p></table:table-cell><table:table-cell office:value-type="string" table:style-name="tablecell"><text:p text:style-name="tablealignleft">20J</text:p></table:table-cell></table:table-row></table:table><text:p text:style-name="Text_20_body">Pour 20J, il faut une barre de 20 x 3 / 100 = 0,6cm</text:p><text:p text:style-name="Text_20_body">5. </text:p></table:table-cell></table:table-row></table:table></draw:text-box></draw:frame></text:p>
      <text:p text:style-name="Text_20_body">3. A faire pour la prochaine fois</text:p>
      <text:p text:style-name="Text_20_body">Regarder cette vidéo https://www.youtube.com/watch?v=Oj5ijPR8uCI</text:p>
      <text:p text:style-name="Text_20_body">Et noter ce qui vous paraît important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0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6::15:18</meta:creation-date>
    <dc:creator>Generated</dc:creator>
    <dc:date>2026-09-02T06::15:18</dc:date>
    <dc:language>en-US</dc:language>
    <meta:editing-cycles>1</meta:editing-cycles>
    <meta:editing-duration>PT0S</meta:editing-duration>
    <dc:title>3eme20252026:seance_26</dc:title>
  </office:meta>
</office:document-meta>
</file>