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20252026:seance_27"/><text:bookmark-start text:name="__RefHeading___seance_27_1"/><text:bookmark-start text:name="seance_27"/>Séance 27<text:bookmark-end text:name="__RefHeading___seance_27_1"/><text:bookmark-end text:name="seance_27"/></text:h>
      <text:h text:style-name="Heading_20_2" text:outline-level="2"><text:bookmark-start text:name="__RefHeading___correction_ds_2"/><text:bookmark-start text:name="correction_ds"/>1. Correction DS<text:bookmark-end text:name="__RefHeading___correction_ds_2"/><text:bookmark-end text:name="correction_ds"/></text:h>
      <text:p text:style-name="Text_20_body">2. </text:p>
      <text:p text:style-name="Text_20_body">Convection</text:p>
      <text:p text:style-name="Text_20_body">Conduction thermique</text:p>
      <text:p text:style-name="Text_20_body">Rayonnement</text:p>
      <text:p text:style-name="Text_20_body">Explications</text:p>
      <text:p text:style-name="Text_20_body">&lt;WRAP center round info 90%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0::08:54</meta:creation-date>
    <dc:creator>Generated</dc:creator>
    <dc:date>2026-09-02T10::08:54</dc:date>
    <dc:language>en-US</dc:language>
    <meta:editing-cycles>1</meta:editing-cycles>
    <meta:editing-duration>PT0S</meta:editing-duration>
    <dc:title>3eme20252026:seance_27</dc:title>
  </office:meta>
</office:document-meta>
</file>