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514c9f3e5143c96aa874396e2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qcm_revisions_2"/><text:bookmark-start text:name="correction_qcm_revisions"/>1. Correction QCM révisions<text:bookmark-end text:name="__RefHeading___correction_qcm_revisions_2"/><text:bookmark-end text:name="correction_qcm_revisions"/></text:h>
      <text:h text:style-name="Heading_20_2" text:outline-level="2"><text:bookmark-start text:name="__RefHeading___correction_exercice_3"/><text:bookmark-start text:name="correction_exercice"/>2. Correction exercice<text:bookmark-end text:name="__RefHeading___correction_exercice_3"/><text:bookmark-end text:name="correction_exercice"/></text:h>
      <text:p text:style-name="Text_20_body">https://nuage03.apps.education.fr/index.php/s/9Yy2BbCaZtceNqC</text:p>
      <text:h text:style-name="Heading_20_2" text:outline-level="2"><text:bookmark-start text:name="__RefHeading___tp_sur_les_ions_4"/><text:bookmark-start text:name="tp_sur_les_ions"/>3. TP sur les ions<text:bookmark-end text:name="__RefHeading___tp_sur_les_ions_4"/><text:bookmark-end text:name="tp_sur_les_ions"/></text:h>
      <text:p text:style-name="Text_20_body">Correction dans la leçon</text:p>
      <text:p text:style-name="Text_20_body">https://nuage03.apps.education.fr/index.php/s/zC2E2BoLieBPfLA</text:p>
      <text:p text:style-name="Text_20_body"><draw:frame draw:style-name="media" draw:name="0" text:anchor-type="as-char" draw:z-index="0" svg:width="23.97125cm" style:rel-width="100%" svg:height="33.046458333333cm" style:rel-height="scale"><draw:image xlink:href="Pictures/661514c9f3e5143c96aa874396e2cb7e.png" xlink:type="simple" xlink:show="embed" xlink:actuate="onLoad"/></draw:frame></text:p>
      <text:h text:style-name="Heading_20_2" text:outline-level="2"><text:bookmark-start text:name="__RefHeading___fin_du_tp_avec_une_solution_inconnue_5"/><text:bookmark-start text:name="fin_du_tp_avec_une_solution_inconnue"/>4. Fin du TP avec une solution inconnue<text:bookmark-end text:name="__RefHeading___fin_du_tp_avec_une_solution_inconnue_5"/><text:bookmark-end text:name="fin_du_tp_avec_une_solution_inconnue"/></text:h>
      <text:p text:style-name="Text_20_body">{youtube&gt;sxv_0E8ku5c}</text:p>
      <text:h text:style-name="Heading_20_2" text:outline-level="2"><text:bookmark-start text:name="__RefHeading___a_faire_pour_la_prochaine_fois_6"/><text:bookmark-start text:name="a_faire_pour_la_prochaine_fois"/>5. À faire pour la prochaine fois<text:bookmark-end text:name="__RefHeading___a_faire_pour_la_prochaine_fois_6"/><text:bookmark-end text:name="a_faire_pour_la_prochaine_fois"/></text:h>
      <text:p text:style-name="Text_20_body"><text:span text:style-name="Strong_20_Emphasis">Exercice</text:span></text:p>
      <text:p text:style-name="Text_20_body">https://nuage03.apps.education.fr/index.php/s/aTEsHiNxRX7gX2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4:33</meta:creation-date>
    <dc:creator>Generated</dc:creator>
    <dc:date>2026-09-02T04::34:33</dc:date>
    <dc:language>en-US</dc:language>
    <meta:editing-cycles>1</meta:editing-cycles>
    <meta:editing-duration>PT0S</meta:editing-duration>
    <dc:title>3eme20252026:seance_6</dc:title>
  </office:meta>
</office:document-meta>
</file>