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77291938657272b167e345a07d2ecb6.png"/>
  <manifest:file-entry manifest:media-type="image/png" manifest:full-path="Pictures/dd14065837f367ba5256df4b3cab3d6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8"/><text:bookmark-start text:name="__RefHeading___seance_8_1"/><text:bookmark-start text:name="seance_8"/>Séance 8<text:bookmark-end text:name="__RefHeading___seance_8_1"/><text:bookmark-end text:name="seance_8"/></text:h>
      <text:h text:style-name="Heading_20_2" text:outline-level="2"><text:bookmark-start text:name="__RefHeading___correction_des_exercices_sur_la_masse_volumique_2"/><text:bookmark-start text:name="correction_des_exercices_sur_la_masse_volumique"/>1. Correction des exercices sur la masse volumique<text:bookmark-end text:name="__RefHeading___correction_des_exercices_sur_la_masse_volumique_2"/><text:bookmark-end text:name="correction_des_exercices_sur_la_masse_volumique"/></text:h>
      <text:p text:style-name="Text_20_body">Correction</text:p>
      <text:h text:style-name="Heading_20_2" text:outline-level="2"><text:bookmark-start text:name="__RefHeading___correction_sujet_de_dnb_3"/><text:bookmark-start text:name="correction_sujet_de_dnb"/>2. Correction sujet de DNB<text:bookmark-end text:name="__RefHeading___correction_sujet_de_dnb_3"/><text:bookmark-end text:name="correction_sujet_de_dnb"/></text:h>
      <text:p text:style-name="Text_20_body">https://nuage03.apps.education.fr/index.php/s/aTEsHiNxRX7gX2C</text:p>
      <text:h text:style-name="Heading_20_2" text:outline-level="2"><text:bookmark-start text:name="__RefHeading___lecon_masse_volumique_4"/><text:bookmark-start text:name="lecon_masse_volumique"/>3. Leçon masse volumique<text:bookmark-end text:name="__RefHeading___lecon_masse_volumique_4"/><text:bookmark-end text:name="lecon_masse_volumique"/></text:h>
      <text:p text:style-name="Text_20_body">https://nuage03.apps.education.fr/index.php/s/4BApFGrozxrWp37</text:p>
      <text:p text:style-name="Text_20_body"><draw:frame draw:style-name="media" draw:name="0" text:anchor-type="as-char" draw:z-index="0" svg:width="23.415625cm" style:rel-width="100%" svg:height="33.099375cm" style:rel-height="scale"><draw:image xlink:href="Pictures/b77291938657272b167e345a07d2ecb6.png" xlink:type="simple" xlink:show="embed" xlink:actuate="onLoad"/></draw:frame></text:p>
      <text:h text:style-name="Heading_20_2" text:outline-level="2"><text:bookmark-start text:name="__RefHeading___a_faire_pour_la_prochaine_fois_5"/><text:bookmark-start text:name="a_faire_pour_la_prochaine_fois"/>4. A faire pour la prochaine fois<text:bookmark-end text:name="__RefHeading___a_faire_pour_la_prochaine_fois_5"/><text:bookmark-end text:name="a_faire_pour_la_prochaine_fois"/></text:h>
      <text:p text:style-name="Text_20_body">DS sur toute la chimie</text:p>
      <text:p text:style-name="Text_20_body">+ Travail sur le pH dans ELEA</text:p>
      <text:p text:style-name="Text_20_body"><draw:frame draw:style-name="media" draw:name="1" text:anchor-type="as-char" draw:z-index="1" svg:width="20.240625cm" style:rel-width="100%" svg:height="8.9164583333333cm" style:rel-height="scale"><draw:image xlink:href="Pictures/dd14065837f367ba5256df4b3cab3d6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14:30</meta:creation-date>
    <dc:creator>Generated</dc:creator>
    <dc:date>2026-09-02T06::14:30</dc:date>
    <dc:language>en-US</dc:language>
    <meta:editing-cycles>1</meta:editing-cycles>
    <meta:editing-duration>PT0S</meta:editing-duration>
    <dc:title>3eme20252026:seance_8</dc:title>
  </office:meta>
</office:document-meta>
</file>