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4e74d0b3f554ed4584c0dbdf9e66c1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3eme20252026:seance_9"/><text:bookmark-start text:name="__RefHeading___seance_9_1"/><text:bookmark-start text:name="seance_9"/>Séance 9<text:bookmark-end text:name="__RefHeading___seance_9_1"/><text:bookmark-end text:name="seance_9"/></text:h>
      <text:h text:style-name="Heading_20_2" text:outline-level="2"><text:bookmark-start text:name="__RefHeading___ds_sur_toute_la_chimie_2"/><text:bookmark-start text:name="ds_sur_toute_la_chimie"/>1. DS sur toute la chimie<text:bookmark-end text:name="__RefHeading___ds_sur_toute_la_chimie_2"/><text:bookmark-end text:name="ds_sur_toute_la_chimie"/></text:h>
      <text:h text:style-name="Heading_20_2" text:outline-level="2"><text:bookmark-start text:name="__RefHeading___tp_ou_elea_mesure_du_ph_3"/><text:bookmark-start text:name="tp_ou_elea_mesure_du_ph"/>2. TP ou ELEA mesure du pH<text:bookmark-end text:name="__RefHeading___tp_ou_elea_mesure_du_ph_3"/><text:bookmark-end text:name="tp_ou_elea_mesure_du_ph"/></text:h>
      <text:p text:style-name="Text_20_body">Mesurer les pH des différentes solutions et placez-les sur un axe gradué de 0 à 14.</text:p>
      <text:h text:style-name="Heading_20_2" text:outline-level="2"><text:bookmark-start text:name="__RefHeading___suite_du_travail_sur_elea_4"/><text:bookmark-start text:name="suite_du_travail_sur_elea"/>3 Suite du travail sur ELEA<text:bookmark-end text:name="__RefHeading___suite_du_travail_sur_elea_4"/><text:bookmark-end text:name="suite_du_travail_sur_elea"/></text:h>
      <text:p text:style-name="Text_20_body">II. Quelle est l'origine de l'acidité ou de la basicité ?</text:p>
      <text:p text:style-name="Text_20_body">III. Précaution à prendre avec les acides et les bases</text:p>
      <text:p text:style-name="Text_20_body"><draw:frame draw:style-name="media" draw:name="0" text:anchor-type="as-char" draw:z-index="0" svg:width="10.662708333333cm" svg:height="4.9741666666667cm"><draw:image xlink:href="Pictures/94e74d0b3f554ed4584c0dbdf9e66c10.png" xlink:type="simple" xlink:show="embed" xlink:actuate="onLoad"/></draw:frame></text:p>
      <text:h text:style-name="Heading_20_2" text:outline-level="2"><text:bookmark-start text:name="__RefHeading___a_faire_pour_la_semaine_prochaine_5"/><text:bookmark-start text:name="a_faire_pour_la_semaine_prochaine"/>4. À faire pour la semaine prochaine<text:bookmark-end text:name="__RefHeading___a_faire_pour_la_semaine_prochaine_5"/><text:bookmark-end text:name="a_faire_pour_la_semaine_prochaine"/></text:h>
      <text:p text:style-name="Text_20_body">Ex 5 - 6 p 56 du livre donné en début d'anné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18::33:59</meta:creation-date>
    <dc:creator>Generated</dc:creator>
    <dc:date>2026-09-01T18::33:59</dc:date>
    <dc:language>en-US</dc:language>
    <meta:editing-cycles>1</meta:editing-cycles>
    <meta:editing-duration>PT0S</meta:editing-duration>
    <dc:title>3eme20252026:seance_9</dc:title>
  </office:meta>
</office:document-meta>
</file>