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f843b1abcda6f888adc4d58b1ca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ds_chp_i_2"/><text:bookmark-start text:name="ds_chp_i"/>1. DS Chp I<text:bookmark-end text:name="__RefHeading___ds_chp_i_2"/><text:bookmark-end text:name="ds_chp_i"/></text:h>
      <text:h text:style-name="Heading_20_2" text:outline-level="2"><text:bookmark-start text:name="__RefHeading___chp_iique_trouve-t-on_dans_l_air_3"/><text:bookmark-start text:name="chp_iique_trouve-t-on_dans_l_air"/>2. Chp II : Que trouve-t-on dans l'air ?<text:bookmark-end text:name="__RefHeading___chp_iique_trouve-t-on_dans_l_air_3"/><text:bookmark-end text:name="chp_iique_trouve-t-on_dans_l_air"/></text:h>
      <text:p text:style-name="Text_20_body">https://nuage03.apps.education.fr/index.php/s/5NcTg5AroyZLYjz</text:p>
      <text:p text:style-name="Text_20_body"><draw:frame draw:style-name="media" draw:name="0" text:anchor-type="as-char" draw:z-index="0" svg:width="27.013958333333cm" style:rel-width="100%" svg:height="24.553333333333cm" style:rel-height="scale"><draw:image xlink:href="Pictures/9ef843b1abcda6f888adc4d58b1cacd0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côté leçon : Calculer la masse d'1L d'air à partir des valeurs du cou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4:22</meta:creation-date>
    <dc:creator>Generated</dc:creator>
    <dc:date>2026-09-01T23::34:22</dc:date>
    <dc:language>en-US</dc:language>
    <meta:editing-cycles>1</meta:editing-cycles>
    <meta:editing-duration>PT0S</meta:editing-duration>
    <dc:title>4d:seance_2</dc:title>
  </office:meta>
</office:document-meta>
</file>