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4aeedb6f3aebd24b7e1f4f05b86d11.png"/>
  <manifest:file-entry manifest:media-type="image/png" manifest:full-path="Pictures/a09c0cda2da8cae113b2449bfcf2d8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1. Lors de la combustion, il se forme (c'est un produit) de l'eau sous forme de vapeur. Cette vapeur se refroidit et vient se déposer sur les vitres sous forme liquide.</text:p>
      <text:p text:style-name="Text_20_body">2. butane + dioxygène → dioxyde de carbone + eau</text:p>
      <text:p text:style-name="Text_20_body">3. Aérer - Entretenir le matériel où la combustion a lieu (chauffe-eau, chaudière…) - respecter le monde d'emploi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gwDDWee2LYAx7BG</text:p>
      <text:p text:style-name="Text_20_body"><draw:frame draw:style-name="media" draw:name="0" text:anchor-type="as-char" draw:z-index="0" svg:width="23.706666666667cm" style:rel-width="100%" svg:height="32.0675cm" style:rel-height="scale"><draw:image xlink:href="Pictures/824aeedb6f3aebd24b7e1f4f05b86d11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1" text:anchor-type="as-char" draw:z-index="1" svg:width="23.33625cm" style:rel-width="100%" svg:height="6.905625cm" style:rel-height="scale"><draw:image xlink:href="Pictures/a09c0cda2da8cae113b2449bfcf2d8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0:30</meta:creation-date>
    <dc:creator>Generated</dc:creator>
    <dc:date>2026-09-02T06::50:30</dc:date>
    <dc:language>en-US</dc:language>
    <meta:editing-cycles>1</meta:editing-cycles>
    <meta:editing-duration>PT0S</meta:editing-duration>
    <dc:title>4d:seance_6</dc:title>
  </office:meta>
</office:document-meta>
</file>