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31d318997f9ae64d2f979cdaaf430f.png"/>
  <manifest:file-entry manifest:media-type="image/png" manifest:full-path="Pictures/73a00ea973c29c17f395c035f878c1dc.png"/>
  <manifest:file-entry manifest:media-type="image/png" manifest:full-path="Pictures/362a84ddb1bb9f58798139956fd3b118.png"/>
  <manifest:file-entry manifest:media-type="image/png" manifest:full-path="Pictures/6627d9542626f0add6bb972c1b287393.png"/>
  <manifest:file-entry manifest:media-type="image/png" manifest:full-path="Pictures/daadd0a0fe4d1e048df8cb3547f1ac3d.png"/>
  <manifest:file-entry manifest:media-type="image/png" manifest:full-path="Pictures/d85c06d167f225cbc554e11ecb57d518.png"/>
  <manifest:file-entry manifest:media-type="image/png" manifest:full-path="Pictures/998178bfea9aa2d2e8b6c5262a15e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3_06_24"/><text:bookmark-start text:name="__RefHeading___NoTitle_1"/><text:bookmark-start text:name="section"/>03/06/2024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6 p 68</text:p>
      <text:h text:style-name="Heading_20_2" text:outline-level="2"><text:bookmark-start text:name="__RefHeading___exercice_6_p_84_3"/><text:bookmark-start text:name="exercice_6_p_84"/>Exercice 6 p 84<text:bookmark-end text:name="__RefHeading___exercice_6_p_84_3"/><text:bookmark-end text:name="exercice_6_p_84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cell">
            <text:p text:style-name="tablealignleft">Dioxygène</text:p>
          </table:table-cell>
          <table:table-cell office:value-type="string" table:style-name="tablecell">
            <text:p text:style-name="tablealignleft">Dioxyde de carbone</text:p>
          </table:table-cell>
          <table:table-cell office:value-type="string" table:style-name="tablecell">
            <text:p text:style-name="tablealignleft">Diazote</text:p>
          </table:table-cell>
          <table:table-cell office:value-type="string" table:style-name="tablecell">
            <text:p text:style-name="tablealignleft">Ozone</text:p>
          </table:table-cell>
        </table:table-row>
        <table:table-row>
          <table:table-cell office:value-type="string" table:style-name="tableheader">
            <text:p text:style-name="Table_20_Heading">Formule chimique</text:p>
          </table:table-cell>
          <table:table-cell office:value-type="string" table:style-name="tablecell">
            <text:p text:style-name="tablealignleft">O<text:span text:style-name="sub">2</text:span> </text:p>
          </table:table-cell>
          <table:table-cell office:value-type="string" table:style-name="tablecell">
            <text:p text:style-name="tablealignleft">CO<text:span text:style-name="sub">2</text:span> </text:p>
          </table:table-cell>
          <table:table-cell office:value-type="string" table:style-name="tablecell">
            <text:p text:style-name="tablealignleft">N<text:span text:style-name="sub">2</text:span> </text:p>
          </table:table-cell>
          <table:table-cell office:value-type="string" table:style-name="tablecell">
            <text:p text:style-name="tablealignleft">O<text:span text:style-name="sub">3</text:span> </text:p>
          </table:table-cell>
        </table:table-row>
        <table:table-row>
          <table:table-cell office:value-type="string" table:style-name="tableheader">
            <text:p text:style-name="Table_20_Heading">Représentation</text:p>
          </table:table-cell>
          <table:table-cell office:value-type="string" table:style-name="tablecell">
            <text:p text:style-name="tablealignleft"><draw:frame draw:style-name="media" draw:name="0" text:anchor-type="as-char" draw:z-index="0" svg:width="1.9579166666667cm" svg:height="1.2435416666667cm"><draw:image xlink:href="Pictures/3531d318997f9ae64d2f979cdaaf430f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2.8310416666667cm" style:rel-width="100%" svg:height="1.1641666666667cm" style:rel-height="scale"><draw:image xlink:href="Pictures/73a00ea973c29c17f395c035f878c1dc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1.9579166666667cm" svg:height="1.190625cm"><draw:image xlink:href="Pictures/362a84ddb1bb9f58798139956fd3b118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2.2225cm" style:rel-width="100%" svg:height="1.7197916666667cm" style:rel-height="scale"><draw:image xlink:href="Pictures/6627d9542626f0add6bb972c1b287393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Composition atomique</text:p>
          </table:table-cell>
          <table:table-cell office:value-type="string" table:style-name="tablecell">
            <text:p text:style-name="tablealignleft">2 atomes d'oxygène</text:p>
          </table:table-cell>
          <table:table-cell office:value-type="string" table:style-name="tablecell">
            <text:p text:style-name="tablealignleft"> <text:line-break/>1 atome de carbone <text:line-break/> <text:line-break/>2 atomes d'oxygène</text:p>
          </table:table-cell>
          <table:table-cell office:value-type="string" table:style-name="tablecell">
            <text:p text:style-name="tablealignleft">2 atomes d'azote</text:p>
          </table:table-cell>
          <table:table-cell office:value-type="string" table:style-name="tablecell">
            <text:p text:style-name="tablealignleft">3 atomes d'oxygène</text:p>
          </table:table-cell>
        </table:table-row>
      </table:table>
      <text:h text:style-name="Heading_20_2" text:outline-level="2"><text:bookmark-start text:name="__RefHeading___suite_de_la_lecon_4"/><text:bookmark-start text:name="suite_de_la_lecon"/>2. Suite de la leçon<text:bookmark-end text:name="__RefHeading___suite_de_la_lecon_4"/><text:bookmark-end text:name="suite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<text:span text:style-name="Strong_20_Emphasis">Modélisation de la combustion du carbone dans le dioxygène</text:span></text:p><text:p text:style-name="Text_20_body">La combustion du carbone dans le dioxygène produit du dioxyde de carbone.</text:p><text:p text:style-name="Text_20_body">C + O<text:span text:style-name="sub">2</text:span> —→ CO<text:span text:style-name="sub">2</text:span></text:p><text:p text:style-name="Text_20_body"><draw:frame draw:style-name="media" draw:name="4" text:anchor-type="as-char" draw:z-index="4" svg:width="10.900833333333cm" svg:height="1.4816666666667cm"><draw:image xlink:href="Pictures/daadd0a0fe4d1e048df8cb3547f1ac3d.png" xlink:type="simple" xlink:show="embed" xlink:actuate="onLoad"/></draw:frame></text:p><text:h text:style-name="Heading_20_3" text:outline-level="3"><text:bookmark-start text:name="__RefHeading___combustion_du_methane_5"/><text:bookmark-start text:name="combustion_du_methane"/>2.3. Combustion du méthane<text:bookmark-end text:name="__RefHeading___combustion_du_methane_5"/><text:bookmark-end text:name="combustion_du_methane"/></text:h><text:p text:style-name="Text_20_body">Le méthane est consommé. Le dioxygène est consommé. Ce sont des réactifs.</text:p><text:p text:style-name="Text_20_body">Le dioxyde de carbone se forme. L'eau se forme. Ce sont des produits.</text:p><text:p text:style-name="Text_20_body">Lors de la combustion du méthane dans le dioxygène, il se produit du dioxyde de carbone et de l'eau.</text:p><text:p text:style-name="Text_20_body">CH<text:span text:style-name="sub">4</text:span> + O<text:span text:style-name="sub">2</text:span> —&gt; CO<text:span text:style-name="sub">2</text:span> + H<text:span text:style-name="sub">2</text:span> O</text:p><text:p text:style-name="Text_20_body"><draw:frame draw:style-name="media" draw:name="5" text:anchor-type="as-char" draw:z-index="5" svg:width="15.028333333333cm" svg:height="2.2754166666667cm"><draw:image xlink:href="Pictures/d85c06d167f225cbc554e11ecb57d518.png" xlink:type="simple" xlink:show="embed" xlink:actuate="onLoad"/></draw:frame></text:p><text:p text:style-name="Text_20_body">Il y a un problème : 1 atome d'oxygène a disparu et 2 atomes d'hydogène ont disparus. Or la masse se conserve lors d'une réaction chimique donc les atomes ne peuvent pas apparaître ni disparaître.</text:p><text:p text:style-name="Text_20_body">En réalité il se passe la réaction suivante :</text:p><text:p text:style-name="Text_20_body"><draw:frame draw:style-name="media" draw:name="6" text:anchor-type="as-char" draw:z-index="6" svg:width="15.028333333333cm" svg:height="2.9897916666667cm"><draw:image xlink:href="Pictures/998178bfea9aa2d2e8b6c5262a15e190.png" xlink:type="simple" xlink:show="embed" xlink:actuate="onLoad"/></draw:frame></text:p><text:p text:style-name="Text_20_body">Donc</text:p><text:p text:style-name="Text_20_body">CH<text:span text:style-name="sub">4</text:span> + 2 O<text:span text:style-name="sub">2</text:span> —&gt; CO<text:span text:style-name="sub">2</text:span> + 2 H<text:span text:style-name="sub">2</text:span> O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7:37</meta:creation-date>
    <dc:creator>Generated</dc:creator>
    <dc:date>2026-09-02T11::07:37</dc:date>
    <dc:language>en-US</dc:language>
    <meta:editing-cycles>1</meta:editing-cycles>
    <meta:editing-duration>PT0S</meta:editing-duration>
    <dc:title>4eme:2023-2024:03_06_24</dc:title>
  </office:meta>
</office:document-meta>
</file>