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8048feb40cb129b1b9c9df4d7d35e0.png"/>
  <manifest:file-entry manifest:media-type="image/png" manifest:full-path="Pictures/4043567b37c6d07945351f9f6ae5f6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6_10_23"/><text:bookmark-start text:name="__RefHeading___NoTitle_1"/><text:bookmark-start text:name="section"/>16/10/23<text:bookmark-end text:name="__RefHeading___NoTitle_1"/><text:bookmark-end text:name="section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1 p 142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</text:p><text:p text:style-name="Text_20_body"><draw:frame draw:style-name="media" draw:name="0" text:anchor-type="as-char" draw:z-index="0" svg:width="6.6145833333333cm" style:rel-width="100%" svg:height="9.3397916666667cm" style:rel-height="scale"><draw:image xlink:href="Pictures/0b8048feb40cb129b1b9c9df4d7d35e0.png" xlink:type="simple" xlink:show="embed" xlink:actuate="onLoad"/></draw:frame></text:p><text:p text:style-name="Text_20_body">2. U<text:span text:style-name="sub">G</text:span> = 6,12V</text:p><text:p text:style-name="Text_20_body">U<text:span text:style-name="sub">1</text:span> = 3,91V</text:p><text:p text:style-name="Text_20_body">U<text:span text:style-name="sub">2</text:span> = 2,21V</text:p><text:p text:style-name="Text_20_body">3. 3,91 + 2,21 = 6,12V</text:p><text:p text:style-name="Text_20_body">4. U<text:span text:style-name="sub">G</text:span> = U<text:span text:style-name="sub">1</text:span> + U<text:span text:style-name="sub">2</text:span></text:p><text:p text:style-name="Text_20_body">5. La tension aux bornes du générateur est égale à la somme des tensions aux bornes des lampes branchées en série.</text:p><text:p text:style-name="Text_20_body">6. Si une des lampes grille, L<text:span text:style-name="sub">1</text:span> par exemple, la tension aux bornes de cette qui est en bon état devient nulle car au courant ne la traverse. U<text:span text:style-name="sub">2</text:span> = 0V</text:p><text:p text:style-name="Text_20_body">La tension du générateur reste la même, 6,12V car la tension aux bornes d'un générateur n'est jamais nulle. U<text:span text:style-name="sub">G</text:span> = 6,12V</text:p><text:p text:style-name="Text_20_body">On peut calculer la tension aux bornes de celle qui est grillée : U<text:span text:style-name="sub">1</text:span> = U<text:span text:style-name="sub">G</text:span> - U<text:span text:style-name="sub">2</text:span> = 6,12 - 0 = 6,12 V</text:p></table:table-cell></table:table-row></table:table></draw:text-box></draw:frame></text:p>
      <text:h text:style-name="Heading_20_2" text:outline-level="2"><text:bookmark-start text:name="__RefHeading___lecon_sur_les_lois_sur_la_tension_3"/><text:bookmark-start text:name="lecon_sur_les_lois_sur_la_tension"/>2. Leçon sur les lois sur la tension<text:bookmark-end text:name="__RefHeading___lecon_sur_les_lois_sur_la_tension_3"/><text:bookmark-end text:name="lecon_sur_les_lois_sur_la_tensi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IX : lois de l'électricité et sécurité électrique</text:span></text:p><text:p text:style-name="Text_20_body"><text:span text:style-name="Strong_20_Emphasis">I. Lois sur la tension</text:span></text:p><text:p text:style-name="Text_20_body"><text:span text:style-name="Strong_20_Emphasis">1. Tension dans un circuit en série</text:span></text:p><text:p text:style-name="Text_20_body"><draw:frame draw:style-name="media" draw:name="1" text:anchor-type="as-char" draw:z-index="1" svg:width="6.6145833333333cm" style:rel-width="100%" svg:height="9.3397916666667cm" style:rel-height="scale"><draw:image xlink:href="Pictures/0b8048feb40cb129b1b9c9df4d7d35e0.png" xlink:type="simple" xlink:show="embed" xlink:actuate="onLoad"/></draw:frame></text:p><text:p text:style-name="Text_20_body">La tension mesurée par le voltmètre V : U = 6V</text:p><text:p text:style-name="Text_20_body">La tension mesurée par le voltmètre V<text:span text:style-name="sub">1</text:span> : U<text:span text:style-name="sub">1</text:span> = 1V</text:p><text:p text:style-name="Text_20_body">La tension mesurée par le voltmètre V<text:span text:style-name="sub">2</text:span> : U<text:span text:style-name="sub">2</text:span> = 5V</text:p><text:p text:style-name="Text_20_body">On remarque que U = U<text:span text:style-name="sub">1</text:span> + U<text:span text:style-name="sub">2</text:span></text:p><text:p text:style-name="Text_20_body">La tension aux bornes d'un ensemble de dipôles branchés en <text:span text:style-name="Strong_20_Emphasis">série</text:span> est égale à la <text:span text:style-name="Strong_20_Emphasis">somme des tensions</text:span> aux bornes de chaque dipôle : c'est la <text:span text:style-name="Strong_20_Emphasis">loi d'additivité des tensions</text:span>.</text:p><text:p text:style-name="Text_20_body"><text:span text:style-name="Strong_20_Emphasis">2. tension dans un circuit comportant des dérivations</text:span></text:p><text:p text:style-name="Text_20_body"><draw:frame draw:style-name="media" draw:name="2" text:anchor-type="as-char" draw:z-index="2" svg:width="7.1702083333333cm" style:rel-width="100%" svg:height="14.419791666667cm" style:rel-height="scale"><draw:image xlink:href="Pictures/4043567b37c6d07945351f9f6ae5f65c.png" xlink:type="simple" xlink:show="embed" xlink:actuate="onLoad"/></draw:frame></text:p><text:p text:style-name="Text_20_body">La tension mesurée par le voltmètre V : U = 6V</text:p><text:p text:style-name="Text_20_body">La tension mesurée par le voltmètre V<text:span text:style-name="sub">1</text:span> : U<text:span text:style-name="sub">1</text:span> = 6V</text:p><text:p text:style-name="Text_20_body">La tension mesurée par le voltmètre V<text:span text:style-name="sub">2</text:span> : U<text:span text:style-name="sub">2</text:span> = 6V</text:p><text:p text:style-name="Text_20_body">On remarque que U = U<text:span text:style-name="sub">1</text:span> = U<text:span text:style-name="sub">2</text:span></text:p><text:p text:style-name="Text_20_body">Les tensions aux bornes de dipôles branchés en <text:span text:style-name="Strong_20_Emphasis">dérivation</text:span> sont <text:span text:style-name="Strong_20_Emphasis">égales</text:span>. C'est la loi d'<text:span text:style-name="Strong_20_Emphasis">unicité de la tension</text:span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8:20</meta:creation-date>
    <dc:creator>Generated</dc:creator>
    <dc:date>2026-09-02T00::48:20</dc:date>
    <dc:language>en-US</dc:language>
    <meta:editing-cycles>1</meta:editing-cycles>
    <meta:editing-duration>PT0S</meta:editing-duration>
    <dc:title>4eme:2023-2024:16_10_23</dc:title>
  </office:meta>
</office:document-meta>
</file>