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e4cf373fdd2204e834b8ffd37bd482.png"/>
  <manifest:file-entry manifest:media-type="image/png" manifest:full-path="Pictures/e21da2e8303f554c6ba74c4d1accc093.png"/>
  <manifest:file-entry manifest:media-type="image/png" manifest:full-path="Pictures/d193f3fc9e4d3483ba27f3fb7a21dd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8_03_24"/><text:bookmark-start text:name="__RefHeading___NoTitle_1"/><text:bookmark-start text:name="section"/>18/03/2024<text:bookmark-end text:name="__RefHeading___NoTitle_1"/><text:bookmark-end text:name="section"/></text:h>
      <text:h text:style-name="Heading_20_2" text:outline-level="2"><text:bookmark-start text:name="__RefHeading___ds_sur_le_diagramme_objet_interaction_et_les_forces_2"/><text:bookmark-start text:name="ds_sur_le_diagramme_objet_interaction_et_les_forces"/>1. DS sur le diagramme objet interaction et les forces<text:bookmark-end text:name="__RefHeading___ds_sur_le_diagramme_objet_interaction_et_les_forces_2"/><text:bookmark-end text:name="ds_sur_le_diagramme_objet_interaction_et_les_forces"/></text:h>
      <text:h text:style-name="Heading_20_2" text:outline-level="2"><text:bookmark-start text:name="__RefHeading___tp_masse_volumique_3"/><text:bookmark-start text:name="tp_masse_volumique"/>2. TP masse volumique<text:bookmark-end text:name="__RefHeading___tp_masse_volumique_3"/><text:bookmark-end text:name="tp_masse_volum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omment_identifier_un_metal_4"/><text:bookmark-start text:name="comment_identifier_un_metal"/>Comment identifier un métal ?<text:bookmark-end text:name="__RefHeading___comment_identifier_un_metal_4"/><text:bookmark-end text:name="comment_identifier_un_metal"/></text:h><text:p text:style-name="Text_20_body"><text:span text:style-name="Strong_20_Emphasis">Document *</text:span><text:span text:style-name="Emphasis">1</text:span>*** : masse volumique**</text:p><text:p text:style-name="Text_20_body">Une espèce chimique peut être caractérisée par sa masse volumique. La masse volumique  (en kg/m<text:span text:style-name="sup">3</text:span>  ) d’une espèce chimique est définie par la relation :</text:p><text:p text:style-name="Text_20_body">où m (en kg) est la masse de l’espèce chimique occupant un volume V (en m<text:span text:style-name="sup">3</text:span>  ).</text:p><text:p text:style-name="Text_20_body"><text:span text:style-name="Strong_20_Emphasis">Document *</text:span><text:span text:style-name="Emphasis">2</text:span>*** : quelques exemples**</text:p><table:table table:style-name="Table"><table:table-column/><table:table-column/><table:table-row><table:table-cell office:value-type="string" table:style-name="tableheader"><text:p text:style-name="Table_20_Heading"> <text:line-break/>acier inoxydable type 304 : 8,020 g/mL  </text:p></table:table-cell><table:table-cell office:value-type="string" table:style-name="tableheader"><text:p text:style-name="Table_20_Heading"> <text:line-break/>zinc : 7,150 g/mL  </text:p></table:table-cell></table:table-row><table:table-row><table:table-cell office:value-type="string" table:style-name="tablecell"><text:p text:style-name="tablealignleft"> <text:line-break/>cuivre : 8,920 g/mL  </text:p></table:table-cell><table:table-cell office:value-type="string" table:style-name="tablecell"><text:p text:style-name="tablealignleft"> <text:line-break/>fer : 7,320 g/mL  </text:p></table:table-cell></table:table-row><table:table-row><table:table-cell office:value-type="string" table:style-name="tablecell"><text:p text:style-name="tablealignleft"> <text:line-break/>plomb : 11,350 g/mL  </text:p></table:table-cell><table:table-cell office:value-type="string" table:style-name="tablecell"><text:p text:style-name="tablealignleft"> <text:line-break/>aluminium : 2,700 g/mL</text:p></table:table-cell></table:table-row><table:table-row><table:table-cell office:value-type="string" table:style-name="tablecell"><text:p text:style-name="tablealignleft"> <text:line-break/>Argent : 10,500 g/mL  </text:p></table:table-cell><table:table-cell office:value-type="string" table:style-name="tablecell"><text:p text:style-name="tablealignleft"> <text:line-break/>Uranium : 19,500 g/mL  </text:p></table:table-cell></table:table-row></table:table><text:p text:style-name="Text_20_body">&lt;font inherit/inherit;;inherit;;transparent&gt;1. Mesurer la masse de l’objet en g. Faire un schéma&lt;/font&gt;
&lt;font inherit/inherit;;inherit;;transparent&gt;2. Déterminer le volume en mL à l’aide de l’éprouvette (faire un schéma).&lt;/font&gt;
&lt;font inherit/inherit;;inherit;;transparent&gt;3. Calculer la masse volumique en g/mL.&lt;/font&gt;
&lt;font inherit/inherit;;inherit;;transparent&gt;4. De quel métal est fait cet objet ? Expliquer&lt;/font&gt;
&lt;font inherit/inherit;;inherit;;transparent&gt;5. Faire de même pour les pièces de monnaie.&lt;/font&gt;
&lt;font inherit/inherit;;inherit;;transparent&gt;6. Calculer la masse volumique en kg/m<text:span text:style-name="sup">3</text:span>&lt;/font&gt;</text:p><text:p text:style-name="Text_20_body"><draw:frame draw:style-name="media" draw:name="0" text:anchor-type="as-char" draw:z-index="0" svg:width="32.464375cm" style:rel-width="100%" svg:height="16.51cm" style:rel-height="scale"><draw:image xlink:href="Pictures/0ae4cf373fdd2204e834b8ffd37bd482.png" xlink:type="simple" xlink:show="embed" xlink:actuate="onLoad"/></draw:frame></text:p><text:p text:style-name="Text_20_body"><draw:frame draw:style-name="media" draw:name="1" text:anchor-type="as-char" draw:z-index="1" svg:width="34.977916666667cm" style:rel-width="100%" svg:height="13.387916666667cm" style:rel-height="scale"><draw:image xlink:href="Pictures/e21da2e8303f554c6ba74c4d1accc093.png" xlink:type="simple" xlink:show="embed" xlink:actuate="onLoad"/></draw:frame></text:p><text:p text:style-name="Text_20_body"><draw:frame draw:style-name="media" draw:name="2" text:anchor-type="as-char" draw:z-index="2" svg:width="29.845cm" style:rel-width="100%" svg:height="15.954375cm" style:rel-height="scale"><draw:image xlink:href="Pictures/d193f3fc9e4d3483ba27f3fb7a21dd17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Activité p 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4:53</meta:creation-date>
    <dc:creator>Generated</dc:creator>
    <dc:date>2026-09-01T22::54:53</dc:date>
    <dc:language>en-US</dc:language>
    <meta:editing-cycles>1</meta:editing-cycles>
    <meta:editing-duration>PT0S</meta:editing-duration>
    <dc:title>4eme:2023-2024:18_03_24</dc:title>
  </office:meta>
</office:document-meta>
</file>