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4430b10885bd27cb8544d677f5b2b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20_11_23"/><text:bookmark-start text:name="__RefHeading___NoTitle_1"/><text:bookmark-start text:name="section"/>20/11/23<text:bookmark-end text:name="__RefHeading___NoTitle_1"/><text:bookmark-end text:name="section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 14 p 153</text:span></text:p>
      <text:p text:style-name="Text_20_body">a. Les lampes sont branchées en <text:span text:style-name="Strong_20_Emphasis">série *<text:span text:style-name="Emphasis">donc on utilise la loi d'<text:span text:style-name="Strong_20_Emphasis">unicité de l'intensité</text:span>.

I<text:span text:style-name="sub">1</text:span> = I<text:span text:style-name="sub">2</text:span> = I<text:span text:style-name="sub">3</text:span> = 90 mA

On lira 90mA sur les 2 ampèremètre A<text:span text:style-name="sub">1</text:span> et A<text:span text:style-name="sub">2</text:span>

b. Les lampes sont branchées en *</text:span>dérivation *<text:span text:style-name="Emphasis">donc on utilise la loi d'<text:span text:style-name="Strong_20_Emphasis">additivité</text:span></text:span>* de l'intensité</text:span>.</text:p>
      <text:p text:style-name="Text_20_body">I<text:span text:style-name="sub">1</text:span> = I<text:span text:style-name="sub">2</text:span> + I<text:span text:style-name="sub">3</text:span> = I<text:span text:style-name="sub">4</text:span></text:p>
      <text:p text:style-name="Text_20_body">On I<text:span text:style-name="sub">2</text:span> = I<text:span text:style-name="sub">1</text:span> - I<text:span text:style-name="sub">3</text:span> = 0,5 - 0,3 = 0,2A</text:p>
      <text:p text:style-name="Text_20_body">c. Si les lampes étaient identiques, l'intensité du courant qui les traverse serait la même. Ce n'est pas le cas donc elles sont différentes.</text:p>
      <text:p text:style-name="Text_20_body"><text:span text:style-name="Strong_20_Emphasis">Ex 21 p 154</text:span></text:p>
      <text:p text:style-name="Text_20_body">a.</text:p>
      <text:p text:style-name="Text_20_body"><draw:frame draw:style-name="media" draw:name="0" text:anchor-type="as-char" draw:z-index="0" svg:width="10.821458333333cm" svg:height="13.6525cm"><draw:image xlink:href="Pictures/d4430b10885bd27cb8544d677f5b2b98.png" xlink:type="simple" xlink:show="embed" xlink:actuate="onLoad"/></draw:frame></text:p>
      <text:p text:style-name="Text_20_body">Lampes branchées en dérivation.</text:p>
      <text:p text:style-name="Text_20_body">b. Dans un circuit en <text:span text:style-name="Strong_20_Emphasis">dérivation</text:span>, on utilise la loi d'<text:span text:style-name="Strong_20_Emphasis">unicité de la tension</text:span>.</text:p>
      <text:p text:style-name="Text_20_body">La tension aux bornes de chaque lampe est égale à la tension du générateur donc 12V.</text:p>
      <text:p text:style-name="Text_20_body">c. Les lampes fonctionnent normalement car la tension à leurs bornes est égale à la **tension nominale **inscrite sur la lampe.</text:p>
      <text:p text:style-name="Text_20_body">L'intensité du courant qui traverse la lampe est donc égale à l'**intensité nominale **inscrite sur la lampe. Elle est donc de 1,5A.</text:p>
      <text:p text:style-name="Text_20_body">d. Les lampes sont branchées en dérivation aux bornes du générateur donc on utilise la loi d'additivité de l'intensité.</text:p>
      <text:p text:style-name="Text_20_body">L'intensité du courant délivré par le générateur est donc de 1,5 + 1,5 + 1,5 = 4,5A</text:p>
      <text:p text:style-name="Text_20_body">e. Si on rajoute une 4ème lampe, l'intensité du courant délivré par le générateur va être de 1,5 x 4 = 6A.</text:p>
      <text:p text:style-name="Text_20_body">On dépasse l'intensité maximale de 5A. Le générateur va chauffer et risque de prendre feu et risque de déclencher un incendi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03:27</meta:creation-date>
    <dc:creator>Generated</dc:creator>
    <dc:date>2026-09-02T07::03:27</dc:date>
    <dc:language>en-US</dc:language>
    <meta:editing-cycles>1</meta:editing-cycles>
    <meta:editing-duration>PT0S</meta:editing-duration>
    <dc:title>4eme:2023-2024:20_11_23</dc:title>
  </office:meta>
</office:document-meta>
</file>