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abe494bd3124b12a5fec6bc223aa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2_01_24"/><text:bookmark-start text:name="__RefHeading___NoTitle_1"/><text:bookmark-start text:name="section"/>22/01/2024<text:bookmark-end text:name="__RefHeading___NoTitle_1"/><text:bookmark-end text:name="section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<text:span text:style-name="Strong_20_Emphasis">Exercice 5 p 102</text:span></text:p><text:p text:style-name="Text_20_body"><text:span text:style-name="Strong_20_Emphasis">Convertissons la vitesse du faucon en km/h :</text:span></text:p><text:p text:style-name="Text_20_body"><text:span text:style-name="Emphasis">vitesse en m/s x 3,6 = vitesse en km/h</text:span></text:p><text:p text:style-name="Text_20_body">90 x 3,6 = 324 km/h</text:p><text:p text:style-name="Text_20_body">Le faucon est plus rapide</text:p><text:p text:style-name="Text_20_body"><text:span text:style-name="Strong_20_Emphasis">On aurait pu calculer la vitesse du guépard en m/s :</text:span></text:p><text:p text:style-name="Text_20_body"><text:span text:style-name="Emphasis">$\frac {“vitesse~en~m/s”} {3,6} = “vitesse~en~km/h”$</text:span></text:p><text:p text:style-name="Text_20_body"><text:span text:style-name="Strong_20_Emphasis">Exercice 6 p 102</text:span></text:p><text:p text:style-name="Text_20_body">1. On connaît v = 1200 km/h et t = 1s.</text:p><text:p text:style-name="Text_20_body">On calcule la distance d :</text:p><text:p text:style-name="Text_20_body">t en s v en m/s d en m</text:p><text:p text:style-name="Text_20_body">Il faut convertir v en m/s :</text:p><text:p text:style-name="Text_20_body">maintenant que nous avons les bonnes unités, on peut faire le calcul :</text:p><text:p text:style-name="Text_20_body">2. On connaît la vitesse v = 1200 km/h</text:p><text:p text:style-name="Text_20_body">On connaît la longueur du trajet d = 700 km</text:p><text:p text:style-name="Text_20_body"><text:span text:style-name="Strong_20_Emphasis">On veut calculer la durée t</text:span></text:p><text:p text:style-name="Text_20_body">d en km</text:p><text:p text:style-name="Text_20_body">v en km/h</text:p><text:p text:style-name="Text_20_body">on trouvera le t en h</text:p><text:p text:style-name="Text_20_body"><text:span text:style-name="Strong_20_Emphasis">On veut convertir cette durée en minutes :</text:span></text:p><table:table table:style-name="Table"><table:table-column/><table:table-column/><table:table-row><table:table-cell office:value-type="string" table:style-name="tableheader"><text:p text:style-name="Table_20_Heading">temps en h</text:p></table:table-cell><table:table-cell office:value-type="string" table:style-name="tableheader"><text:p text:style-name="Table_20_Heading">temps en minutes</text:p></table:table-cell></table:table-row><table:table-row><table:table-cell office:value-type="string" table:style-name="tablecell"><text:p text:style-name="tablealignleft">0,583333 h</text:p></table:table-cell><table:table-cell office:value-type="string" table:style-name="tablecell"><text:p text:style-name="tablealignleft">? min</text:p></table:table-cell></table:table-row><table:table-row><table:table-cell office:value-type="string" table:style-name="tablecell"><text:p text:style-name="tablealignleft">1h</text:p></table:table-cell><table:table-cell office:value-type="string" table:style-name="tablecell"><text:p text:style-name="tablealignleft">60 min</text:p></table:table-cell></table:table-row></table:table></table:table-cell></table:table-row></table:table></draw:text-box></draw:frame></text:p>
      <text:h text:style-name="Heading_20_2" text:outline-level="2"><text:bookmark-start text:name="__RefHeading___tp_fizziq_3"/><text:bookmark-start text:name="tp_fizziq"/>2. TP Fizziq<text:bookmark-end text:name="__RefHeading___tp_fizziq_3"/><text:bookmark-end text:name="tp_fizziq"/></text:h>
      <text:p text:style-name="Text_20_body">Travail à faire en binôme.</text:p>
      <text:p text:style-name="Text_20_body">- Enregistrer un mouvement rectiligne accéléré en vidéo</text:p>
      <text:p text:style-name="Text_20_body">- Traiter la vidéo pour obtenir un cahier qui ressemble à ceci :</text:p>
      <text:p text:style-name="Text_20_body">(Noms des élèves, type de mouvement, photo du traitement et graphique Vy ou Vx en fonction de t)</text:p>
      <text:p text:style-name="Text_20_body"><draw:frame draw:style-name="media" draw:name="0" text:anchor-type="as-char" draw:z-index="0" svg:width="12.461875cm" svg:height="18.626666666667cm"><draw:image xlink:href="Pictures/67abe494bd3124b12a5fec6bc223aa18.png" xlink:type="simple" xlink:show="embed" xlink:actuate="onLoad"/></draw:frame></text:p>
      <text:p text:style-name="Text_20_body">- envoyer le travail sous forme de PDF en utilisant ELEA (Vitesses et Mouvement FIZZIQ).</text:p>
      <text:h text:style-name="Heading_20_2" text:outline-level="2"><text:bookmark-start text:name="__RefHeading___calculs_de_vitesses_distances_et_durees_4"/><text:bookmark-start text:name="calculs_de_vitesses_distances_et_durees"/>3. Calculs de vitesses, distances et durées<text:bookmark-end text:name="__RefHeading___calculs_de_vitesses_distances_et_durees_4"/><text:bookmark-end text:name="calculs_de_vitesses_distances_et_durees"/></text:h>
      <text:p text:style-name="Text_20_body">Travail à faire en binôme.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1. Calculer le temps gagné en roulant à 90km/h au lieu de 80km/h sur un trajet de 10km.</text:p><text:p text:style-name="Text_20_body">2. Calculer le temps gagné en roulant à 90km/h au lieu de 80km/h sur un trajet de 25km.</text:p><text:p text:style-name="Text_20_body">3. Quel est le temps de réaction ?</text:p><text:p text:style-name="Text_20_body">4. Calculer la distance parcourue pendant ce temps de réaction par la voiture qui roule à 45km/h.</text:p><text:p text:style-name="Text_20_body">5. Calculer la distance parcourue pendant ce temps de réaction par la voiture qui roule à 90km/h.</text:p><text:p text:style-name="Text_20_body">6. Quelle est la distance de freinage à 45km/h? (pas de calcul)</text:p><text:p text:style-name="Text_20_body">7. Quelle est la distance de freinage à 90km/h? (pas de calcul)</text:p><text:p text:style-name="Text_20_body">8. Calculer la distance d'arrêt à 45km/h.</text:p><text:p text:style-name="Text_20_body">9. Calculer la distance d'arrêt à 90km/h.</text:p><text:p text:style-name="Text_20_body">10. Comparer la distance d'arrêt à 140km/h et à 130km/h.</text:p></table:table-cell></table:table-row></table:table></draw:text-box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Ex 8 - 12 p 102 10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26:59</meta:creation-date>
    <dc:creator>Generated</dc:creator>
    <dc:date>2026-09-02T05::26:59</dc:date>
    <dc:language>en-US</dc:language>
    <meta:editing-cycles>1</meta:editing-cycles>
    <meta:editing-duration>PT0S</meta:editing-duration>
    <dc:title>4eme:2023-2024:22_01_24</dc:title>
  </office:meta>
</office:document-meta>
</file>