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631dad0c9197aa558b4c073f40f16e.png"/>
  <manifest:file-entry manifest:media-type="image/png" manifest:full-path="Pictures/bdf44d788fb3095d74ccbe917d8a1e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29_01_24"/><text:bookmark-start text:name="__RefHeading___NoTitle_1"/><text:bookmark-start text:name="section"/>29/01/24<text:bookmark-end text:name="__RefHeading___NoTitle_1"/><text:bookmark-end text:name="section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 8 p 102</text:span></text:p><text:p text:style-name="Text_20_body">a. On se place à t = 20s et on regarde la vitesse à cet instant : <text:span text:style-name="Strong_20_Emphasis">v = 120km/h</text:span></text:p><text:p text:style-name="Text_20_body"><draw:frame draw:style-name="media" draw:name="0" text:anchor-type="as-char" draw:z-index="0" svg:width="11.959166666667cm" svg:height="6.35cm"><draw:image xlink:href="Pictures/01631dad0c9197aa558b4c073f40f16e.png" xlink:type="simple" xlink:show="embed" xlink:actuate="onLoad"/></draw:frame></text:p><text:p text:style-name="Text_20_body">b. La vitesse augmente donc le mouvement est <text:span text:style-name="Strong_20_Emphasis">accéléré</text:span>.</text:p><text:p text:style-name="Text_20_body">c. La vitesse maximale est de 160km/h au bout d'environ 60s. La vitesse augmente progressivement. On regarde à quel instant la vitesse atteint les 160km/h.</text:p><text:p text:style-name="Text_20_body"><draw:frame draw:style-name="media" draw:name="1" text:anchor-type="as-char" draw:z-index="1" svg:width="11.959166666667cm" svg:height="6.429375cm"><draw:image xlink:href="Pictures/bdf44d788fb3095d74ccbe917d8a1e36.png" xlink:type="simple" xlink:show="embed" xlink:actuate="onLoad"/></draw:frame></text:p><text:p text:style-name="Text_20_body">A 50s, la vitesse est inférieure à 160km/h.</text:p><text:p text:style-name="Text_20_body"><text:span text:style-name="Strong_20_Emphasis">Ex 12 p 103</text:span></text:p><text:p text:style-name="Text_20_body">a.</text:p><text:p text:style-name="Text_20_body">d en km</text:p><text:p text:style-name="Text_20_body">v en km/h</text:p><text:p text:style-name="Text_20_body">t en h</text:p><text:p text:style-name="Text_20_body">Convertir en minute :</text:p><text:p text:style-name="Text_20_body">b. </text:p><text:p text:style-name="Text_20_body">Convertir en minute :</text:p><text:p text:style-name="Text_20_body">c. 208 - 193 = 15 minutes</text:p><text:p text:style-name="Text_20_body">Gagner 1/4 d'heure sur un trajet de 450km et risquer d'avoir un accident grave à cause de cela, c'est pas terrible…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9:42</meta:creation-date>
    <dc:creator>Generated</dc:creator>
    <dc:date>2026-09-02T02::19:42</dc:date>
    <dc:language>en-US</dc:language>
    <meta:editing-cycles>1</meta:editing-cycles>
    <meta:editing-duration>PT0S</meta:editing-duration>
    <dc:title>4eme:2023-2024:29_01_24</dc:title>
  </office:meta>
</office:document-meta>
</file>