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9_04_24"/><text:bookmark-start text:name="__RefHeading___NoTitle_1"/><text:bookmark-start text:name="section"/>29/04/2024<text:bookmark-end text:name="__RefHeading___NoTitle_1"/><text:bookmark-end text:name="section"/></text:h>
      <text:h text:style-name="Heading_20_2" text:outline-level="2"><text:bookmark-start text:name="__RefHeading___correction_ds_2"/><text:bookmark-start text:name="correction_ds"/>1. Correction DS<text:bookmark-end text:name="__RefHeading___correction_ds_2"/><text:bookmark-end text:name="correction_ds"/></text:h>
      <text:h text:style-name="Heading_20_2" text:outline-level="2"><text:bookmark-start text:name="__RefHeading___correction_exercice_3"/><text:bookmark-start text:name="correction_exercice"/>2. Correction exercice<text:bookmark-end text:name="__RefHeading___correction_exercice_3"/><text:bookmark-end text:name="correction_exercice"/></text:h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h text:style-name="Heading_20_2" text:outline-level="2"><text:bookmark-start text:name="__RefHeading___ds_chp_2_4"/><text:bookmark-start text:name="ds_chp_2"/>3. DS Chp 2<text:bookmark-end text:name="__RefHeading___ds_chp_2_4"/><text:bookmark-end text:name="ds_chp_2"/></text:h>
      <text:h text:style-name="Heading_20_2" text:outline-level="2"><text:bookmark-start text:name="__RefHeading___lecon_chp_3_5"/><text:bookmark-start text:name="lecon_chp_3"/>4. Leçon Chp 3<text:bookmark-end text:name="__RefHeading___lecon_chp_3_5"/><text:bookmark-end text:name="lecon_chp_3"/></text:h>
      <text:h text:style-name="Heading_20_1" text:outline-level="1"><text:bookmark-start text:name="__RefHeading___chapitre_iiicomposition_et_qualite_de_l_air_6"/><text:bookmark-start text:name="chapitre_iiicomposition_et_qualite_de_l_air"/>Chapitre III : Composition et qualité de l'air<text:bookmark-end text:name="__RefHeading___chapitre_iiicomposition_et_qualite_de_l_air_6"/><text:bookmark-end text:name="chapitre_iiicomposition_et_qualite_de_l_air"/></text:h>
      <text:p text:style-name="Text_20_body"><text:span text:style-name="Emphasis">Orthographe :</text:span></text:p>
      <text:p text:style-name="Text_20_body"><text:span text:style-name="Emphasis">Air (masculin) et pas Aire (surface, féminin)</text:span></text:p>
      <text:p text:style-name="Text_20_body"><text:span text:style-name="Emphasis">Gaz est un mot invariable</text:span></text:p>
      <text:h text:style-name="Heading_20_2" text:outline-level="2"><text:bookmark-start text:name="__RefHeading___i._de_quoi_est_compose_l_air_que_nous_respirons_7"/><text:bookmark-start text:name="i._de_quoi_est_compose_l_air_que_nous_respirons"/>I. De quoi est composé l’air que nous respirons ?<text:bookmark-end text:name="__RefHeading___i._de_quoi_est_compose_l_air_que_nous_respirons_7"/><text:bookmark-end text:name="i._de_quoi_est_compose_l_air_que_nous_respirons"/></text:h>
      <text:p text:style-name="Text_20_body">L'atmosphère terrestre est un mélange homogène de plusieurs gaz : environ 80% de diazote,environ 20% de dioxygène(moins de 1% de dioxyde de carbone et d'argon).</text:p>
      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
      <text:p text:style-name="Text_20_body">Utiliser l'exercice corrigé 9 p 54 pour tracer le diagramme circulaire.</text:p>
      <text:h text:style-name="Heading_20_2" text:outline-level="2"><text:bookmark-start text:name="__RefHeading___ii._la_masse_de_l_air_8"/><text:bookmark-start text:name="ii._la_masse_de_l_air"/>II. La masse de l'air<text:bookmark-end text:name="__RefHeading___ii._la_masse_de_l_air_8"/><text:bookmark-end text:name="ii._la_masse_de_l_air"/></text:h>
      <text:p text:style-name="Text_20_body">On pèse un ballon dégonflé.</text:p>
      <text:p text:style-name="Text_20_body"><draw:frame draw:style-name="media" draw:name="1" text:anchor-type="as-char" draw:z-index="1" svg:width="16.933333333333cm" svg:height="22.568958333333cm"><draw:image xlink:href="Pictures/a1582c0a2a28784b23f3d7aec479b697.png" xlink:type="simple" xlink:show="embed" xlink:actuate="onLoad"/></draw:frame></text:p>
      <text:p text:style-name="Text_20_body">m = 355g</text:p>
      <text:p text:style-name="Text_20_body">On le gonfle.</text:p>
      <text:p text:style-name="Text_20_body"><draw:frame draw:style-name="media" draw:name="2" text:anchor-type="as-char" draw:z-index="2" svg:width="16.933333333333cm" svg:height="12.7cm"><draw:image xlink:href="Pictures/e3552905d3b3a002f818fb7f3797201e.png" xlink:type="simple" xlink:show="embed" xlink:actuate="onLoad"/></draw:frame></text:p>
      <text:p text:style-name="Text_20_body">On le pèse à nouveau.</text:p>
      <text:p text:style-name="Text_20_body"><draw:frame draw:style-name="media" draw:name="3" text:anchor-type="as-char" draw:z-index="3" svg:width="16.933333333333cm" svg:height="22.568958333333cm"><draw:image xlink:href="Pictures/9198ee0aa069fbd515f2dd970a7ce992.png" xlink:type="simple" xlink:show="embed" xlink:actuate="onLoad"/></draw:frame></text:p>
      <text:p text:style-name="Text_20_body">masse du ballon gonflé : 359g</text:p>
      <text:p text:style-name="Text_20_body">On enlève 2L d'air du ballon.</text:p>
      <text:p text:style-name="Text_20_body"><draw:frame draw:style-name="media" draw:name="4" text:anchor-type="as-char" draw:z-index="4" svg:width="16.933333333333cm" svg:height="22.568958333333cm"><draw:image xlink:href="Pictures/960962023a65eaa6a8f30327776caec0.png" xlink:type="simple" xlink:show="embed" xlink:actuate="onLoad"/></draw:frame></text:p>
      <text:p text:style-name="Text_20_body">On le pèse à nouveau.</text:p>
      <text:p text:style-name="Text_20_body"><draw:frame draw:style-name="media" draw:name="5" text:anchor-type="as-char" draw:z-index="5" svg:width="16.933333333333cm" svg:height="22.568958333333cm"><draw:image xlink:href="Pictures/b3bcf55e2498cf840b6d2f050b409ab6.png" xlink:type="simple" xlink:show="embed" xlink:actuate="onLoad"/></draw:frame></text:p>
      <text:p text:style-name="Text_20_body">La masse a diminué de 359-357=2g.</text:p>
      <text:p text:style-name="Text_20_body">D'après cette expérience, on peut en déduire qu'2L d'air a une masse de 2g. Quelle est la masse d'1L d'air 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Masse en g</text:p>
          </table:table-cell>
          <table:table-cell office:value-type="string" table:style-name="tableheader">
            <text:p text:style-name="Table_20_Heading"> <text:line-break/>Volume en L</text:p>
          </table:table-cell>
        </table:table-row>
        <table:table-row>
          <table:table-cell office:value-type="string" table:style-name="tablecell">
            <text:p text:style-name="tablealignleft"> <text:line-break/>2g</text:p>
          </table:table-cell>
          <table:table-cell office:value-type="string" table:style-name="tablecell">
            <text:p text:style-name="tablealignleft"> <text:line-break/>2L</text:p>
          </table:table-cell>
        </table:table-row>
        <table:table-row>
          <table:table-cell office:value-type="string" table:style-name="tablecell">
            <text:p text:style-name="tablealignleft"> <text:line-break/>?</text:p>
          </table:table-cell>
          <table:table-cell office:value-type="string" table:style-name="tablecell">
            <text:p text:style-name="tablealignleft"> <text:line-break/>1L</text:p>
          </table:table-cell>
        </table:table-row>
      </table:table>
      <text:p text:style-name="Text_20_body">La masse d'1L d'air est d'environ 1g</text:p>
      <text:p text:style-name="Text_20_body">Dans les conditions usuelles de température et de pression (20°C et 1013 hPa), la masse d'1L d'air est d'environ 1g.</text:p>
      <text:p text:style-name="Text_20_body">Toute matière a une masse mais elle est plus ou moins facile à mesurer.</text:p>
      <text:p text:style-name="Text_20_body">La même chose en vidéo :</text:p>
      <text:p text:style-name="Text_20_body">Autre façon de faire :</text:p>
      <text:p text:style-name="Text_20_body">1L d'eau est 1000 fois plus lourd : 1kg.</text:p>
      <text:p text:style-name="Text_20_body">Un matériau aussi léger que l'air car il est composé à 99,8% d'air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56:59</meta:creation-date>
    <dc:creator>Generated</dc:creator>
    <dc:date>2026-09-02T03::56:59</dc:date>
    <dc:language>en-US</dc:language>
    <meta:editing-cycles>1</meta:editing-cycles>
    <meta:editing-duration>PT0S</meta:editing-duration>
    <dc:title>4eme:2023-2024:29_04_24</dc:title>
  </office:meta>
</office:document-meta>
</file>