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436f818522ee4428880514e11bdb47.png"/>
  <manifest:file-entry manifest:media-type="image/png" manifest:full-path="Pictures/251a90143be8e2e044bd29ebc503cdfd.png"/>
  <manifest:file-entry manifest:media-type="image/png" manifest:full-path="Pictures/f460b0e7208a30780ede72c9e0faeccb.png"/>
  <manifest:file-entry manifest:media-type="image/png" manifest:full-path="Pictures/951de51cc8bb4bf6d42d4f964dbe518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l_energie_et_ses_conversions:adaptation:lecon"/><text:bookmark-start text:name="__RefHeading___chapitre_iiiadaptation_en_electricite_1"/><text:bookmark-start text:name="chapitre_iiiadaptation_en_electricite"/>Chapitre III : Adaptation en électricité<text:bookmark-end text:name="__RefHeading___chapitre_iiiadaptation_en_electricite_1"/><text:bookmark-end text:name="chapitre_iiiadaptation_en_electricite"/></text:h>
      <text:h text:style-name="Heading_20_2" text:outline-level="2"><text:bookmark-start text:name="__RefHeading___intensite_et_tension_nominales_2"/><text:bookmark-start text:name="intensite_et_tension_nominales"/>1. Intensité et tension nominales<text:bookmark-end text:name="__RefHeading___intensite_et_tension_nominales_2"/><text:bookmark-end text:name="intensite_et_tension_nominales"/></text:h>
      <text:p text:style-name="Text_20_body"><draw:frame draw:style-name="media" draw:name="0" text:anchor-type="as-char" draw:z-index="0" svg:width="12.276666666667cm" svg:height="8.3608333333333cm"><draw:image xlink:href="Pictures/97436f818522ee4428880514e11bdb47.png" xlink:type="simple" xlink:show="embed" xlink:actuate="onLoad"/></draw:frame></text:p>
      <text:p text:style-name="Text_20_body">Une lampe adaptée à une pile brille **normalement **: sa tension nominale est **proche **de la tension indiquée sur la pile.</text:p>
      <text:p text:style-name="Text_20_body"><draw:frame draw:style-name="media" draw:name="1" text:anchor-type="as-char" draw:z-index="1" svg:width="19.3675cm" style:rel-width="100%" svg:height="14.2875cm" style:rel-height="scale"><draw:image xlink:href="Pictures/251a90143be8e2e044bd29ebc503cdfd.png" xlink:type="simple" xlink:show="embed" xlink:actuate="onLoad"/></draw:frame></text:p>
      <text:p text:style-name="Text_20_body">Générateur 6V Lampe (6V 50mA)</text:p>
      <text:h text:style-name="Heading_20_2" text:outline-level="2"><text:bookmark-start text:name="__RefHeading___sous-tension_et_surtension_3"/><text:bookmark-start text:name="sous-tension_et_surtension"/>2. Sous-tension et surtension<text:bookmark-end text:name="__RefHeading___sous-tension_et_surtension_3"/><text:bookmark-end text:name="sous-tension_et_surtension"/></text:h>
      <text:p text:style-name="Text_20_body">Si une lampe brille <text:span text:style-name="Strong_20_Emphasis">faiblement</text:span>, c'est qu'elle est en <text:span text:style-name="Strong_20_Emphasis">sous-tension</text:span> : la tension à ses bornes et l'intensité du courant la traversant sont **inférieures **à ses valeurs nominales.</text:p>
      <text:p text:style-name="Text_20_body"><draw:frame draw:style-name="media" draw:name="2" text:anchor-type="as-char" draw:z-index="2" svg:width="19.05cm" style:rel-width="100%" svg:height="13.414375cm" style:rel-height="scale"><draw:image xlink:href="Pictures/f460b0e7208a30780ede72c9e0faeccb.png" xlink:type="simple" xlink:show="embed" xlink:actuate="onLoad"/></draw:frame></text:p>
      <text:p text:style-name="Text_20_body">Générateur 3V Lampe (6V 50mA)</text:p>
      <text:p text:style-name="Text_20_body">Si une lampe brille <text:span text:style-name="Strong_20_Emphasis">fortement</text:span>, c'est qu'elle est en **surtension **: la tension à ses bornes et l'intensité du courant la traversant sont **supérieures **à ses valeurs nominales. La lampe risque de griller !</text:p>
      <text:p text:style-name="Text_20_body"><draw:frame draw:style-name="media" draw:name="3" text:anchor-type="as-char" draw:z-index="3" svg:width="18.25625cm" style:rel-width="100%" svg:height="12.461875cm" style:rel-height="scale"><draw:image xlink:href="Pictures/951de51cc8bb4bf6d42d4f964dbe518c.png" xlink:type="simple" xlink:show="embed" xlink:actuate="onLoad"/></draw:frame></text:p>
      <text:p text:style-name="Text_20_body">Générateur 12V Lampe (6V 50mA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16:41</meta:creation-date>
    <dc:creator>Generated</dc:creator>
    <dc:date>2026-09-01T20::16:41</dc:date>
    <dc:language>en-US</dc:language>
    <meta:editing-cycles>1</meta:editing-cycles>
    <meta:editing-duration>PT0S</meta:editing-duration>
    <dc:title>4eme:l_energie_et_ses_conversions:adaptation:lecon</dc:title>
  </office:meta>
</office:document-meta>
</file>