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dd507bf55a4eea277f95e9e2dff388.png"/>
  <manifest:file-entry manifest:media-type="image/png" manifest:full-path="Pictures/7854239bd56afceebd8e0e68de3e2939.png"/>
  <manifest:file-entry manifest:media-type="image/png" manifest:full-path="Pictures/119ebad79e1b6fc9b0108f2e1cd8e4f6.png"/>
  <manifest:file-entry manifest:media-type="image/png" manifest:full-path="Pictures/0e3c1581f7d1ccbbcfb3904d4183167d.png"/>
  <manifest:file-entry manifest:media-type="image/png" manifest:full-path="Pictures/2e1ad8e65a857c830b0cb2f66be1ea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:la_loi_d_ohm:lecon"/><text:bookmark-start text:name="__RefHeading___chapitre_vla_loi_d_ohm_1"/><text:bookmark-start text:name="chapitre_vla_loi_d_ohm"/>Chapitre V : La loi d'ohm<text:bookmark-end text:name="__RefHeading___chapitre_vla_loi_d_ohm_1"/><text:bookmark-end text:name="chapitre_vla_loi_d_ohm"/></text:h>
      <text:h text:style-name="Heading_20_2" text:outline-level="2"><text:bookmark-start text:name="__RefHeading___la_loi_d_ohm_et_les_dipoles_ohmiques_2"/><text:bookmark-start text:name="la_loi_d_ohm_et_les_dipoles_ohmiques"/>1. La loi d'Ohm et les dipôles ohmiques<text:bookmark-end text:name="__RefHeading___la_loi_d_ohm_et_les_dipoles_ohmiques_2"/><text:bookmark-end text:name="la_loi_d_ohm_et_les_dipoles_ohmiques"/></text:h>
      <text:p text:style-name="Text_20_body">La tension U aux bornes d'un dipôle ohmique est proportionnelle à l'intensité I du courant dans ce dipôle.</text:p>
      <text:p text:style-name="Text_20_body"><draw:frame draw:style-name="media" draw:name="0" text:anchor-type="as-char" draw:z-index="0" svg:width="12.7cm" svg:height="16.933333333333cm"><draw:image xlink:href="Pictures/bfdd507bf55a4eea277f95e9e2dff388.png" xlink:type="simple" xlink:show="embed" xlink:actuate="onLoad"/></draw:frame></text:p>
      <text:p text:style-name="Text_20_body"><draw:frame draw:style-name="media" draw:name="1" text:anchor-type="as-char" draw:z-index="1" svg:width="16.562916666667cm" svg:height="9.0752083333333cm"><draw:image xlink:href="Pictures/7854239bd56afceebd8e0e68de3e2939.png" xlink:type="simple" xlink:show="embed" xlink:actuate="onLoad"/></draw:frame></text:p>
      <text:p text:style-name="Text_20_body">U : tension en volt (V)</text:p>
      <text:p text:style-name="Text_20_body">I : intensité en ampère (A)</text:p>
      <text:p text:style-name="Text_20_body">R : valeur de la résistance en ohm ()</text:p>
      <text:h text:style-name="Heading_20_2" text:outline-level="2"><text:bookmark-start text:name="__RefHeading___la_caracteristique_d_un_dipole_ohmique_3"/><text:bookmark-start text:name="la_caracteristique_d_un_dipole_ohmique"/>2. La caractéristique d'un dipôle ohmique<text:bookmark-end text:name="__RefHeading___la_caracteristique_d_un_dipole_ohmique_3"/><text:bookmark-end text:name="la_caracteristique_d_un_dipole_ohmique"/></text:h>
      <text:p text:style-name="Text_20_body">La caractéristique d'un dipôle ohmique est une droite passant par l'origine.</text:p>
      <text:p text:style-name="Text_20_body">Pour un dipôle ohmique, la tension est proportionnelle à l'intensité.</text:p>
      <text:p text:style-name="Text_20_body">Le coefficient de proportionnalité est égal à la valeur de la résistance R.</text:p>
      <text:p text:style-name="Text_20_body"><draw:frame draw:style-name="media" draw:name="2" text:anchor-type="as-char" draw:z-index="2" svg:width="13.97cm" svg:height="9.8425cm"><draw:image xlink:href="Pictures/119ebad79e1b6fc9b0108f2e1cd8e4f6.png" xlink:type="simple" xlink:show="embed" xlink:actuate="onLoad"/></draw:frame></text:p>
      <text:h text:style-name="Heading_20_2" text:outline-level="2"><text:bookmark-start text:name="__RefHeading___ca_chauffe_4"/><text:bookmark-start text:name="ca_chauffe"/>3. Ça chauffe !<text:bookmark-end text:name="__RefHeading___ca_chauffe_4"/><text:bookmark-end text:name="ca_chauffe"/></text:h>
      <text:p text:style-name="Text_20_body">Le générateur fournit de l'énergie à la résistance qui la transfère à l'extérieur sous forme de chaleur (transfert thermique).</text:p>
      <text:p text:style-name="Text_20_body">Tous les matériaux ont une résistance plus ou moins importante (sauf les supraconducteurs) : tous les appareils électriques chauffent.</text:p>
      <text:h text:style-name="Heading_20_2" text:outline-level="2"><text:bookmark-start text:name="__RefHeading___bilans_energetiques_5"/><text:bookmark-start text:name="bilans_energetiques"/>4. Bilans énergétiques<text:bookmark-end text:name="__RefHeading___bilans_energetiques_5"/><text:bookmark-end text:name="bilans_energetiques"/></text:h>
      <text:p text:style-name="Text_20_body"><draw:frame draw:style-name="media" draw:name="3" text:anchor-type="as-char" draw:z-index="3" svg:width="18.018125cm" style:rel-width="100%" svg:height="5.7679166666667cm" style:rel-height="scale"><draw:image xlink:href="Pictures/0e3c1581f7d1ccbbcfb3904d4183167d.png" xlink:type="simple" xlink:show="embed" xlink:actuate="onLoad"/></draw:frame></text:p>
      <text:p text:style-name="Text_20_body"><draw:frame draw:style-name="media" draw:name="4" text:anchor-type="as-char" draw:z-index="4" svg:width="18.018125cm" style:rel-width="100%" svg:height="3.5189583333333cm" style:rel-height="scale"><draw:image xlink:href="Pictures/2e1ad8e65a857c830b0cb2f66be1ea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2:31</meta:creation-date>
    <dc:creator>Generated</dc:creator>
    <dc:date>2026-09-02T00::02:31</dc:date>
    <dc:language>en-US</dc:language>
    <meta:editing-cycles>1</meta:editing-cycles>
    <meta:editing-duration>PT0S</meta:editing-duration>
    <dc:title>4eme:l_energie_et_ses_conversions:la_loi_d_ohm:lecon</dc:title>
  </office:meta>
</office:document-meta>
</file>