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3d6242464b4daff0cb10e5211cb4b6f.png"/>
  <manifest:file-entry manifest:media-type="image/png" manifest:full-path="Pictures/434e302800c6fcdfa30333d9154bb285.png"/>
  <manifest:file-entry manifest:media-type="image/png" manifest:full-path="Pictures/e7b476d424849317e3e5dd156c5afe59.png"/>
  <manifest:file-entry manifest:media-type="image/png" manifest:full-path="Pictures/e37b5371ec38c83e15cb49b701cab647.png"/>
  <manifest:file-entry manifest:media-type="image/png" manifest:full-path="Pictures/861c6559a314a90ba9280a190da72c81.png"/>
  <manifest:file-entry manifest:media-type="image/png" manifest:full-path="Pictures/e15fcc8242675f8ae2d79eb475d0bd1e.png"/>
  <manifest:file-entry manifest:media-type="image/png" manifest:full-path="Pictures/fbac3726dd50970e9a321acc777c08e3.png"/>
  <manifest:file-entry manifest:media-type="image/png" manifest:full-path="Pictures/0b8048feb40cb129b1b9c9df4d7d35e0.png"/>
  <manifest:file-entry manifest:media-type="image/png" manifest:full-path="Pictures/4043567b37c6d07945351f9f6ae5f6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l_energie_et_ses_conversions:tension_electrique:lecon"/><text:bookmark-start text:name="__RefHeading___chp_iune_grandeur_electriquela_tension_1"/><text:bookmark-start text:name="chp_iune_grandeur_electriquela_tension"/>Chp I : Une grandeur électrique : la tension.<text:bookmark-end text:name="__RefHeading___chp_iune_grandeur_electriquela_tension_1"/><text:bookmark-end text:name="chp_iune_grandeur_electriquela_tension"/></text:h>
      <text:p text:style-name="Text_20_body">ATTENTION : ON NE FAIT PAS DE MESURES SUR UNE PRISE ELECTRIQUE OU SUR UN APPAREIL FONCTIONNANT SUR UNE TENSION SUPERIEURE à 12V !</text:p>
      <text:p text:style-name="Text_20_body">Quand on regarde une lampe ou un appareil électrique, on peut lire plusieurs indications.</text:p>
      <text:p text:style-name="Text_20_body"><draw:frame draw:style-name="media" draw:name="0" text:anchor-type="as-char" draw:z-index="0" svg:width="12.276666666667cm" svg:height="8.3608333333333cm"><draw:image xlink:href="Pictures/43d6242464b4daff0cb10e5211cb4b6f.png" xlink:type="simple" xlink:show="embed" xlink:actuate="onLoad"/></draw:frame></text:p>
      <text:p text:style-name="Text_20_body">Nous allons commencer par étudier la tension électrique.</text:p>
      <text:h text:style-name="Heading_20_2" text:outline-level="2"><text:bookmark-start text:name="__RefHeading___NoTitle_2"/><text:bookmark-start text:name="section"/><text:bookmark-end text:name="__RefHeading___NoTitle_2"/><text:bookmark-end text:name="section"/></text:h>
      <text:h text:style-name="Heading_20_2" text:outline-level="2"><text:bookmark-start text:name="__RefHeading___la_tension_electrique_3"/><text:bookmark-start text:name="la_tension_electrique"/>1. La tension électrique<text:bookmark-end text:name="__RefHeading___la_tension_electrique_3"/><text:bookmark-end text:name="la_tension_electrique"/></text:h>
      <table:table table:style-name="Table">
        <table:table-column/>
        <table:table-column/>
        <table:table-column/>
        <table:table-column/>
        <table:table-column/>
        <table:table-row>
          <table:table-cell office:value-type="string" table:style-name="tablecell">
            <text:p text:style-name="tablealignright">  <text:line-break/>grandeur physique <text:line-break/></text:p>
          </table:table-cell>
          <table:table-cell office:value-type="string" table:style-name="tablecell">
            <text:p text:style-name="tablealignright">  <text:line-break/>symbole de la grandeur physique <text:line-break/></text:p>
          </table:table-cell>
          <table:table-cell office:value-type="string" table:style-name="tablecell">
            <text:p text:style-name="tablealignright">  <text:line-break/>unité <text:line-break/></text:p>
          </table:table-cell>
          <table:table-cell office:value-type="string" table:style-name="tablecell">
            <text:p text:style-name="tablealignright">  <text:line-break/>symbole de l'unité <text:line-break/></text:p>
          </table:table-cell>
          <table:table-cell office:value-type="string" table:style-name="tablecell">
            <text:p text:style-name="tablealignright">  <text:line-break/>appareil de mesure <text:line-break/></text:p>
          </table:table-cell>
        </table:table-row>
        <table:table-row>
          <table:table-cell office:value-type="string" table:style-name="tablecell">
            <text:p text:style-name="tablealignright">  <text:line-break/><text:span text:style-name="Emphasis">masse</text:span> <text:line-break/> </text:p>
          </table:table-cell>
          <table:table-cell office:value-type="string" table:style-name="tablecell">
            <text:p text:style-name="tablealignright">  <text:line-break/><text:span text:style-name="Emphasis">m</text:span> <text:line-break/> </text:p>
          </table:table-cell>
          <table:table-cell office:value-type="string" table:style-name="tablecell">
            <text:p text:style-name="tablealignright">  <text:line-break/><text:span text:style-name="Emphasis">kilogramme</text:span> <text:line-break/> </text:p>
          </table:table-cell>
          <table:table-cell office:value-type="string" table:style-name="tablecell">
            <text:p text:style-name="tablealignright">  <text:line-break/><text:span text:style-name="Emphasis">kg</text:span> <text:line-break/> </text:p>
          </table:table-cell>
          <table:table-cell office:value-type="string" table:style-name="tablecell">
            <text:p text:style-name="tablealignright">  <text:line-break/><text:span text:style-name="Emphasis">balance</text:span> <text:line-break/> </text:p>
          </table:table-cell>
        </table:table-row>
        <table:table-row>
          <table:table-cell office:value-type="string" table:style-name="tablecell">
            <text:p text:style-name="tablealignright">  <text:line-break/>tension <text:line-break/></text:p>
          </table:table-cell>
          <table:table-cell office:value-type="string" table:style-name="tablecell">
            <text:p text:style-name="tablealignright">  <text:line-break/>U <text:line-break/></text:p>
          </table:table-cell>
          <table:table-cell office:value-type="string" table:style-name="tablecell">
            <text:p text:style-name="tablealignright">  <text:line-break/>volt <text:line-break/></text:p>
          </table:table-cell>
          <table:table-cell office:value-type="string" table:style-name="tablecell">
            <text:p text:style-name="tablealignright">  <text:line-break/>V <text:line-break/></text:p>
          </table:table-cell>
          <table:table-cell office:value-type="string" table:style-name="tablecell">
            <text:p text:style-name="tablealignright">  <text:line-break/>voltmètre <text:line-break/></text:p>
          </table:table-cell>
        </table:table-row>
      </table:table>
      <text:p text:style-name="Text_20_body">La tension noté&lt;font inherit/inherit;;inherit;;inherit&gt;e U se mesure en&lt;/font&gt;&lt;font inherit/inherit;;inherit;;inherit&gt;<text:span text:style-name="Strong_20_Emphasis">volt</text:span>&lt;/font&gt;&lt;font inherit/inherit;;inherit;;inherit&gt;(symbole de l'unité&lt;/font&gt;&lt;font inherit/inherit;;inherit;;inherit&gt;<text:span text:style-name="Strong_20_Emphasis">V</text:span>&lt;/font&gt;&lt;font inherit/inherit;;inherit;;inherit&gt;).&lt;/font&gt;</text:p>
      <text:p text:style-name="Text_20_body"><text:span text:style-name="Emphasis">En toute logique, il faudrait utiliser T pour représenter la tension. Mais cette lettre est déjà utilisée pour la période (Temps) alors on prend la lettre suivante dans l'alphabet.</text:span></text:p>
      <text:p text:style-name="Text_20_body">L'appareil qui permet de mesurer la tension aux bornes d'un dipôle est le &lt;font inherit/inherit;;inherit;;inherit&gt;<text:span text:style-name="Strong_20_Emphasis">voltmètre</text:span>&lt;/font&gt;.</text:p>
      <text:p text:style-name="Text_20_body">Le symbole est :<draw:frame draw:style-name="media" draw:name="1" text:anchor-type="as-char" draw:z-index="1" svg:width="5.635625cm" style:rel-width="100%" svg:height="3.0691666666667cm" style:rel-height="scale"><draw:image xlink:href="Pictures/434e302800c6fcdfa30333d9154bb285.png" xlink:type="simple" xlink:show="embed" xlink:actuate="onLoad"/></draw:frame></text:p>
      <text:p text:style-name="Text_20_body"><text:span text:style-name="Strong_20_Emphasis">II. La mesure de la tension</text:span></text:p>
      <text:p text:style-name="Text_20_body"><text:span text:style-name="Strong_20_Emphasis">1. Mesure de la tension aux bornes d'une pile seule.</text:span></text:p>
      <text:p text:style-name="Text_20_body"><text:span text:style-name="Emphasis">Le <text:span text:style-name="Strong_20_Emphasis">multi</text:span>mètre permet de mesurer plusieurs grandeurs physiques : tension, intensité, résistance …</text:span></text:p>
      <text:p text:style-name="Text_20_body"><text:span text:style-name="Emphasis">Pour chaque grandeurs électrique, on va utiliser 2 bornes. La borne COMmune à toutes les fonction du multimètre est la borne COM. Pour mesure l'intensité, on utilisera A et COM, pour la résistance, on utilisera et COM …</text:span></text:p>
      <text:p text:style-name="Text_20_body">Pour mesurer la tension, on utilise les bornes V et COM</text:p>
      <text:p text:style-name="Text_20_body"><draw:frame draw:style-name="media" draw:name="2" text:anchor-type="as-char" draw:z-index="2" svg:width="16.377708333333cm" svg:height="9.8954166666667cm"><draw:image xlink:href="Pictures/e7b476d424849317e3e5dd156c5afe59.png" xlink:type="simple" xlink:show="embed" xlink:actuate="onLoad"/></draw:frame></text:p>
      <text:p text:style-name="Text_20_body">On positionne le calibre sur 20V (zone DCV). On expliquera plus tard le rôle de ce calibre.</text:p>
      <text:p text:style-name="Text_20_body"><draw:frame draw:style-name="media" draw:name="3" text:anchor-type="as-char" draw:z-index="3" svg:width="5.8472916666667cm" style:rel-width="100%" svg:height="6.985cm" style:rel-height="scale"><draw:image xlink:href="Pictures/e37b5371ec38c83e15cb49b701cab647.png" xlink:type="simple" xlink:show="embed" xlink:actuate="onLoad"/></draw:frame></text:p>
      <text:p text:style-name="Text_20_body">On les relie aux bornes de la pile :</text:p>
      <text:p text:style-name="Text_20_body"><draw:frame draw:style-name="media" draw:name="4" text:anchor-type="as-char" draw:z-index="4" svg:width="3.9422916666667cm" style:rel-width="100%" svg:height="4.048125cm" style:rel-height="scale"><draw:image xlink:href="Pictures/861c6559a314a90ba9280a190da72c81.png" xlink:type="simple" xlink:show="embed" xlink:actuate="onLoad"/></draw:frame></text:p>
      <text:p text:style-name="Text_20_body">En mettant le V coté + : U = 4,5V</text:p>
      <text:p text:style-name="Text_20_body">En mettant le V coté - : U = - 4,5V</text:p>
      <text:p text:style-name="Text_20_body">Pour que le voltmètre indique une <text:span text:style-name="Strong_20_Emphasis">tension positive</text:span>, la borne V du voltmètre est placée du coté + du générateur.</text:p>
      <text:p text:style-name="Text_20_body">Le voltmètre permet de déterminer le nom des bornes d'un générateur (borne “plus” ou borne “moins”).</text:p>
      <text:p text:style-name="Text_20_body">Changer de <text:span text:style-name="Strong_20_Emphasis">calibre</text:span> et indiquer la valeur de la tension :</text:p>
      <table:table table:style-name="Table">
        <table:table-column/>
        <table:table-column/>
        <table:table-column/>
        <table:table-row>
          <table:table-cell office:value-type="string" table:style-name="tablecell">
            <text:p text:style-name="tablealignleft"> <text:line-break/>Calibre</text:p>
          </table:table-cell>
          <table:table-cell office:value-type="string" table:style-name="tablecell">
            <text:p text:style-name="tablealignleft"> <text:line-break/>Affichage</text:p>
          </table:table-cell>
          <table:table-cell office:value-type="string" table:style-name="tablecell">
            <text:p text:style-name="tablealignleft"> <text:line-break/>Valeur</text:p>
          </table:table-cell>
        </table:table-row>
        <table:table-row>
          <table:table-cell office:value-type="string" table:style-name="tablecell">
            <text:p text:style-name="tablealignleft"> <text:line-break/>200mV</text:p>
          </table:table-cell>
          <table:table-cell office:value-type="string" table:style-name="tablecell">
            <text:p text:style-name="tablealignleft"> <text:line-break/> <draw:frame draw:style-name="media" draw:name="5" text:anchor-type="as-char" draw:z-index="5" svg:width="2.143125cm" style:rel-width="100%" svg:height="0.82020833333333cm" style:rel-height="scale"><draw:image xlink:href="Pictures/e15fcc8242675f8ae2d79eb475d0bd1e.png" xlink:type="simple" xlink:show="embed" xlink:actuate="onLoad"/></draw:frame></text:p>
          </table:table-cell>
          <table:table-cell office:value-type="string" table:style-name="tablecell">
            <text:p text:style-name="tablealignleft"> <text:line-break/> </text:p>
          </table:table-cell>
        </table:table-row>
        <table:table-row>
          <table:table-cell office:value-type="string" table:style-name="tablecell">
            <text:p text:style-name="tablealignleft"> <text:line-break/>2V</text:p>
          </table:table-cell>
          <table:table-cell office:value-type="string" table:style-name="tablecell">
            <text:p text:style-name="tablealignleft"> <text:line-break/> <draw:frame draw:style-name="media" draw:name="6" text:anchor-type="as-char" draw:z-index="6" svg:width="2.143125cm" style:rel-width="100%" svg:height="0.82020833333333cm" style:rel-height="scale"><draw:image xlink:href="Pictures/e15fcc8242675f8ae2d79eb475d0bd1e.png" xlink:type="simple" xlink:show="embed" xlink:actuate="onLoad"/></draw:frame></text:p>
          </table:table-cell>
          <table:table-cell office:value-type="string" table:style-name="tablecell">
            <text:p text:style-name="tablealignleft"> <text:line-break/> </text:p>
          </table:table-cell>
        </table:table-row>
        <table:table-row>
          <table:table-cell office:value-type="string" table:style-name="tablecell">
            <text:p text:style-name="tablealignleft"> <text:line-break/>20V</text:p>
          </table:table-cell>
          <table:table-cell office:value-type="string" table:style-name="tablecell">
            <text:p text:style-name="tablealignleft"> <text:line-break/> <draw:frame draw:style-name="media" draw:name="7" text:anchor-type="as-char" draw:z-index="7" svg:width="2.143125cm" style:rel-width="100%" svg:height="0.82020833333333cm" style:rel-height="scale"><draw:image xlink:href="Pictures/e15fcc8242675f8ae2d79eb475d0bd1e.png" xlink:type="simple" xlink:show="embed" xlink:actuate="onLoad"/></draw:frame></text:p>
          </table:table-cell>
          <table:table-cell office:value-type="string" table:style-name="tablecell">
            <text:p text:style-name="tablealignleft"> <text:line-break/> </text:p>
          </table:table-cell>
        </table:table-row>
        <table:table-row>
          <table:table-cell office:value-type="string" table:style-name="tablecell">
            <text:p text:style-name="tablealignleft"> <text:line-break/>200V</text:p>
          </table:table-cell>
          <table:table-cell office:value-type="string" table:style-name="tablecell">
            <text:p text:style-name="tablealignleft"> <text:line-break/> <draw:frame draw:style-name="media" draw:name="8" text:anchor-type="as-char" draw:z-index="8" svg:width="2.143125cm" style:rel-width="100%" svg:height="0.82020833333333cm" style:rel-height="scale"><draw:image xlink:href="Pictures/e15fcc8242675f8ae2d79eb475d0bd1e.png" xlink:type="simple" xlink:show="embed" xlink:actuate="onLoad"/></draw:frame></text:p>
          </table:table-cell>
          <table:table-cell office:value-type="string" table:style-name="tablecell">
            <text:p text:style-name="tablealignleft"> <text:line-break/> </text:p>
          </table:table-cell>
        </table:table-row>
      </table:table>
      <text:p text:style-name="Text_20_body"><text:line-break/></text:p>
      <text:p text:style-name="Text_20_body">Le <text:span text:style-name="Strong_20_Emphasis">calibre</text:span> du voltmètre indique la valeur maximale que le voltmètre peut mesurer. Il donne aussi l'unité de la valeur mesurée : si le calibre 200mV est choisi alors la valeur indiquée est en mV.</text:p>
      <text:p text:style-name="Text_20_body">Si la valeur que l'on veut mesurer est plus grande que le calibre, le voltmètre affiche : .</text:p>
      <text:p text:style-name="Text_20_body">Dans ce cas, il faut vite éteindre le multimètre et le débrancher (risque de détérioration de l'appareil). Quand on ne connait pas du tout la valeur que l'on veut mesurer, on commence donc par mettre le calibre le plus grand.</text:p>
      <text:p text:style-name="Text_20_body">Plus le calibre est petit plus la mesure est précise (plus de chiffre).</text:p>
      <text:h text:style-name="Heading_20_2" text:outline-level="2"><text:bookmark-start text:name="__RefHeading___mesure_de_la_tension_4"/><text:bookmark-start text:name="mesure_de_la_tension"/>2. Mesure de la tension<text:bookmark-end text:name="__RefHeading___mesure_de_la_tension_4"/><text:bookmark-end text:name="mesure_de_la_tension"/></text:h>
      <text:p text:style-name="Text_20_body"><draw:frame draw:style-name="media" draw:name="9" text:anchor-type="as-char" draw:z-index="9" svg:width="7.4083333333333cm" style:rel-width="100%" svg:height="8.255cm" style:rel-height="scale"><draw:image xlink:href="Pictures/fbac3726dd50970e9a321acc777c08e3.png" xlink:type="simple" xlink:show="embed" xlink:actuate="onLoad"/></draw:frame></text:p>
      <text:p text:style-name="Text_20_body">Pour me&lt;font inherit/inherit;;inherit;;inherit&gt;surer la tension électrique aux bornes d'un dipôle, on utilise un voltmètre branché en&lt;/font&gt;&lt;font inherit/inherit;;inherit;;inherit&gt;<text:span text:style-name="Strong_20_Emphasis">dérivation</text:span>&lt;/font&gt;&lt;font inherit/inherit;;inherit;;inherit&gt;avec ce dipôle.&lt;/font&gt;</text:p>
      <table:table table:style-name="Table">
        <table:table-column/>
        <table:table-column/>
        <table:table-column/>
        <table:table-row>
          <table:table-cell office:value-type="string" table:style-name="tablecell">
            <text:p text:style-name="tablealignleft"> <text:line-break/> </text:p>
          </table:table-cell>
          <table:table-cell office:value-type="string" table:style-name="tablecell">
            <text:p text:style-name="tablealignleft"> <text:line-break/>Tension aux bornes de la lampe</text:p>
          </table:table-cell>
          <table:table-cell office:value-type="string" table:style-name="tablecell">
            <text:p text:style-name="tablealignleft"> <text:line-break/>Tension aux bornes de l'interrupteur</text:p>
          </table:table-cell>
        </table:table-row>
        <table:table-row>
          <table:table-cell office:value-type="string" table:style-name="tablecell">
            <text:p text:style-name="tablealignleft"> <text:line-break/>Interrupteur ouvert</text:p>
          </table:table-cell>
          <table:table-cell office:value-type="string" table:style-name="tablecell">
            <text:p text:style-name="tablealignleft"> <text:line-break/> </text:p>
          </table:table-cell>
          <table:table-cell office:value-type="string" table:style-name="tablecell">
            <text:p text:style-name="tablealignleft"> <text:line-break/> </text:p>
          </table:table-cell>
        </table:table-row>
        <table:table-row>
          <table:table-cell office:value-type="string" table:style-name="tablecell">
            <text:p text:style-name="tablealignleft">Interrupteur fermé</text:p>
          </table:table-cell>
          <table:table-cell office:value-type="string" table:style-name="tablecell"/>
          <table:table-cell office:value-type="string" table:style-name="tablecell"/>
        </table:table-row>
      </table:table>
      <text:p text:style-name="Text_20_body"><text:line-break/></text:p>
      <text:p text:style-name="Text_20_body">La tension est nulle aux bornes d'une lampe qui n'est pas parcourue par un courant.</text:p>
      <text:p text:style-name="Text_20_body">La tension est non nulle aux bornes d'une lampe parcourue par un courant.</text:p>
      <text:p text:style-name="Text_20_body">La tension est nulle aux bornes d'un interrupteur fermé.</text:p>
      <text:p text:style-name="Text_20_body">Une tension peut exister entre deux points entre lesquels ne passe aucun courant.</text:p>
      <text:h text:style-name="Heading_20_2" text:outline-level="2"><text:bookmark-start text:name="__RefHeading___lois_sur_la_tension_5"/><text:bookmark-start text:name="lois_sur_la_tension"/>3. Lois sur la tension<text:bookmark-end text:name="__RefHeading___lois_sur_la_tension_5"/><text:bookmark-end text:name="lois_sur_la_tension"/></text:h>
      <text:p text:style-name="Text_20_body"><text:span text:style-name="Emphasis">Un électricien veut installer des fils électriques dans une maison. Il se demande s'il doit brancher les prises en série ou en dérivation. Que se passe-t-il du point de vue tension si on branche les appareils en série ? En dérivation ?</text:span></text:p>
      <text:h text:style-name="Heading_20_3" text:outline-level="3"><text:bookmark-start text:name="__RefHeading___tension_dans_un_circuit_en_serie_6"/><text:bookmark-start text:name="tension_dans_un_circuit_en_serie"/>3.1. Tension dans un circuit en série<text:bookmark-end text:name="__RefHeading___tension_dans_un_circuit_en_serie_6"/><text:bookmark-end text:name="tension_dans_un_circuit_en_serie"/></text:h>
      <text:p text:style-name="Text_20_body"><text:span text:style-name="Emphasis">On branche en série deux lampes différentes, ce qui simulera le branchement de deux appareils différents.</text:span></text:p>
      <text:p text:style-name="Text_20_body"><draw:frame draw:style-name="media" draw:name="10" text:anchor-type="as-char" draw:z-index="10" svg:width="6.6145833333333cm" style:rel-width="100%" svg:height="9.3397916666667cm" style:rel-height="scale"><draw:image xlink:href="Pictures/0b8048feb40cb129b1b9c9df4d7d35e0.png" xlink:type="simple" xlink:show="embed" xlink:actuate="onLoad"/></draw:frame></text:p>
      <text:p text:style-name="Text_20_body">La tension mesurée par le voltmètre V : U = 6V</text:p>
      <text:p text:style-name="Text_20_body">La tension mesurée par le voltmètre V<text:span text:style-name="sub">1</text:span> : U<text:span text:style-name="sub">1</text:span> = 1,5V</text:p>
      <text:p text:style-name="Text_20_body">La tension mesurée par le voltmètre V<text:span text:style-name="sub">2</text:span> : U<text:span text:style-name="sub">2</text:span> = 4,5V</text:p>
      <text:p text:style-name="Text_20_body">On remarque que U = U<text:span text:style-name="sub">1</text:span> + U<text:span text:style-name="sub">2</text:span></text:p>
      <text:p text:style-name="Text_20_body">La tension aux bornes d'un ensemble de dipôles branchés en &lt;font inherit/inherit;;inherit;;inherit&gt;<text:span text:style-name="Strong_20_Emphasis">série</text:span>&lt;/font&gt; est égale à la &lt;font inherit/inherit;;inherit;;inherit&gt;<text:span text:style-name="Strong_20_Emphasis">somme des tensions</text:span>&lt;/font&gt; aux bornes de chaque dipôle : c'est la &lt;font inherit/inherit;;inherit;;inherit&gt;<text:span text:style-name="Strong_20_Emphasis">loi d'additivité des tensions</text:span>&lt;/font&gt;.</text:p>
      <text:p text:style-name="Text_20_body">//Si les prises de la maison étaient montée en série, la tension ne serait pas la même aux bornes de tous les appareils branchés dessus et elle dépendrait de ce qu'on branche, ce qui serait gênant ! //</text:p>
      <text:p text:style-name="Text_20_body"><text:span text:style-name="Strong_20_Emphasis">2. tension dans un circuit comportant des dérivations</text:span></text:p>
      <text:p text:style-name="Text_20_body"><draw:frame draw:style-name="media" draw:name="11" text:anchor-type="as-char" draw:z-index="11" svg:width="7.1702083333333cm" style:rel-width="100%" svg:height="14.419791666667cm" style:rel-height="scale"><draw:image xlink:href="Pictures/4043567b37c6d07945351f9f6ae5f65c.png" xlink:type="simple" xlink:show="embed" xlink:actuate="onLoad"/></draw:frame></text:p>
      <text:p text:style-name="Text_20_body">La tension mesurée par le voltmètre V : U = 6V</text:p>
      <text:p text:style-name="Text_20_body">La tension mesurée par le voltmètre V<text:span text:style-name="sub">1</text:span> : U<text:span text:style-name="sub">1</text:span> = 6V</text:p>
      <text:p text:style-name="Text_20_body">La tension mesurée par le voltmètre V<text:span text:style-name="sub">2</text:span> : U<text:span text:style-name="sub">2</text:span> = 6V</text:p>
      <text:p text:style-name="Text_20_body">On remarque que U = U<text:span text:style-name="sub">1</text:span> = U<text:span text:style-name="sub">2</text:span></text:p>
      <text:p text:style-name="Text_20_body">Les tensions aux bornes de dipôles branchés en &lt;font inherit/inherit;;inherit;;inherit&gt;<text:span text:style-name="Strong_20_Emphasis">dérivation</text:span>&lt;/font&gt; sont &lt;font inherit/inherit;;inherit;;inherit&gt;<text:span text:style-name="Strong_20_Emphasis">égales</text:span>&lt;/font&gt;. C'est la loi d'&lt;font inherit/inherit;;inherit;;inherit&gt;<text:span text:style-name="Strong_20_Emphasis">unicité de la tension</text:span>&lt;/font&gt;.</text:p>
      <text:p text:style-name="Text_20_body"><text:span text:style-name="Emphasis">Dans une maison, on branche les appareils en dérivation pour avoir une tension identique pour tous les appareils.</text:span></text:p>
      <text:p text:style-name="Text_20_body">La tension électrique aux bornes d'un dipôle se mesure avec un voltmètre branché en dérivation à ses bornes.</text:p>
      <text:p text:style-name="Text_20_body">Unité de tension : le volt.</text:p>
      <text:p text:style-name="Text_20_body">Symbole normalisé du voltmètre.</text:p>
      <text:p text:style-name="Text_20_body">Une tension peut exister entre deux points d'une portion de circuit non parcourue par un courant.</text:p>
      <text:p text:style-name="Text_20_body">Certains dipôles (fil, interrupteur fermé) peuvent être parcourus par un courant sans tension notable entre leurs bornes.</text:p>
      <text:p text:style-name="Text_20_body">La tension est la même aux bornes de deux dipôles en dérivation.</text:p>
      <text:p text:style-name="Text_20_body">Loi d’additivité des tensions dans un circuit série.</text:p>
      <text:p text:style-name="Text_20_body">La tension aux bornes de chaque dipôle d'un circuit série est indépendante de l'ordre des dipôles.</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5::25:39</meta:creation-date>
    <dc:creator>Generated</dc:creator>
    <dc:date>2026-09-02T05::25:39</dc:date>
    <dc:language>en-US</dc:language>
    <meta:editing-cycles>1</meta:editing-cycles>
    <meta:editing-duration>PT0S</meta:editing-duration>
    <dc:title>4eme:l_energie_et_ses_conversions:tension_electrique:lecon</dc:title>
  </office:meta>
</office:document-meta>
</file>