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a6cbe8e5872698c83da71c444758e4.png"/>
  <manifest:file-entry manifest:media-type="image/png" manifest:full-path="Pictures/5849d4f2bb34d00edbdc6b8171721c52.png"/>
  <manifest:file-entry manifest:media-type="image/png" manifest:full-path="Pictures/c478c3525839139ef30c637ef0f6affd.png"/>
  <manifest:file-entry manifest:media-type="image/png" manifest:full-path="Pictures/87962e0f9c4307cb24f973966d548cd8.png"/>
  <manifest:file-entry manifest:media-type="image/png" manifest:full-path="Pictures/54931ce99d076ffe5d0f7a5ebd7c9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etudier_la_vitesse_et_ses_variations:lecon"/><text:bookmark-start text:name="__RefHeading___chapitre_vietudier_la_vitesse_et_ses_variations_1"/><text:bookmark-start text:name="chapitre_vietudier_la_vitesse_et_ses_variations"/>Chapitre VI : Étudier la vitesse et ses variations<text:bookmark-end text:name="__RefHeading___chapitre_vietudier_la_vitesse_et_ses_variations_1"/><text:bookmark-end text:name="chapitre_vietudier_la_vitesse_et_ses_variations"/></text:h>
      <text:p text:style-name="Text_20_body">…</text:p>
      <text:h text:style-name="Heading_20_2" text:outline-level="2"><text:bookmark-start text:name="__RefHeading___i._immobile_ou_en_mouvement_2"/><text:bookmark-start text:name="i._immobile_ou_en_mouvement"/>I. Immobile ou en mouvement ?<text:bookmark-end text:name="__RefHeading___i._immobile_ou_en_mouvement_2"/><text:bookmark-end text:name="i._immobile_ou_en_mouvement"/></text:h>
      <text:p text:style-name="Text_20_body"><text:span text:style-name="Strong_20_Emphasis">Le mouvement dépend de l'observateur. Il faut définir un référentiel, c'est à dire un objet de référence par rapport auquel on étudie le mouvement.</text:span></text:p>
      <text:p text:style-name="Text_20_body">Exemples de référentiels :<text:line-break/>
- **Terrestre **: le sol<text:line-break/>
- **Lunaire **: la Lune<text:line-break/>
- **Géocentrique **: le centre de la Terre<text:line-break/>
- **Héliocentrique **: le Soleil</text:p>
      <text:p text:style-name="Text_20_body">Pour caractériser le mouvement d’un objet, il faut connaître :</text:p>
      <text:p text:style-name="Text_20_body">- sa trajectoire</text:p>
      <text:p text:style-name="Text_20_body">- sa vitesse</text:p>
      <text:h text:style-name="Heading_20_2" text:outline-level="2"><text:bookmark-start text:name="__RefHeading___ii._trajectoire_3"/><text:bookmark-start text:name="ii._trajectoire"/>II. Trajectoire<text:bookmark-end text:name="__RefHeading___ii._trajectoire_3"/><text:bookmark-end text:name="ii._trajectoire"/></text:h>
      <text:p text:style-name="Text_20_body">Pour enregistrer des mouvements rapides, on peut utiliser la chronophotographie ou une caméra.</text:p>
      <text:p text:style-name="Text_20_body">La trajectoire est l'ensemble des positions occupés d’un point d’un mobile. Elle dépend du <text:span text:style-name="Strong_20_Emphasis">référentiel</text:span>.</text:p>
      <text:h text:style-name="Heading_20_3" text:outline-level="3"><text:bookmark-start text:name="__RefHeading___histoire_de_la_chronophotographie_wikipedia_4"/><text:bookmark-start text:name="histoire_de_la_chronophotographie_wikipedia"/>1. Histoire de la chronophotographie (wikipédia)<text:bookmark-end text:name="__RefHeading___histoire_de_la_chronophotographie_wikipedia_4"/><text:bookmark-end text:name="histoire_de_la_chronophotographie_wikipedia"/></text:h>
      <text:p text:style-name="Text_20_body">Historique chronophotographie</text:p>
      <text:h text:style-name="Heading_20_3" text:outline-level="3"><text:bookmark-start text:name="__RefHeading___types_de_trajectoires_5"/><text:bookmark-start text:name="types_de_trajectoires"/>2. Types de trajectoires<text:bookmark-end text:name="__RefHeading___types_de_trajectoires_5"/><text:bookmark-end text:name="types_de_trajectoires"/></text:h>
      <text:p text:style-name="Text_20_body">Une trajectoire est</text:p>
      <text:p text:style-name="Text_20_body">- <text:span text:style-name="Strong_20_Emphasis">rectiligne **si elle a la forme d’une *<text:span text:style-name="Emphasis">droite*</text:span>.<draw:frame draw:style-name="media" draw:name="0" text:anchor-type="as-char" draw:z-index="0" svg:width="7.4877083333333cm" style:rel-width="100%" svg:height="2.619375cm" style:rel-height="scale"><draw:image xlink:href="Pictures/e9a6cbe8e5872698c83da71c444758e4.png" xlink:type="simple" xlink:show="embed" xlink:actuate="onLoad"/></draw:frame>

- **circulaire **si elle a la forme d’un *<text:span text:style-name="Emphasis">cercle*</text:span>. <draw:frame draw:style-name="media" draw:name="1" text:anchor-type="as-char" draw:z-index="1" svg:width="2.9633333333333cm" style:rel-width="100%" svg:height="2.9633333333333cm" style:rel-height="scale"><draw:image xlink:href="Pictures/5849d4f2bb34d00edbdc6b8171721c52.png" xlink:type="simple" xlink:show="embed" xlink:actuate="onLoad"/></draw:frame>

- **curviligne **si elle a la forme d’une *<text:span text:style-name="Emphasis">courbe quelconque*</text:span>. <draw:frame draw:style-name="media" draw:name="2" text:anchor-type="as-char" draw:z-index="2" svg:width="8.09625cm" style:rel-width="100%" svg:height="3.9952083333333cm" style:rel-height="scale"><draw:image xlink:href="Pictures/c478c3525839139ef30c637ef0f6affd.png" xlink:type="simple" xlink:show="embed" xlink:actuate="onLoad"/></draw:frame>

===== III. Vitesse =====

La **vitesse **indique la distance parcourue en 1h (vitesse exprimée en km/h) ou en 1s (vitesse exprimée en m/s)

On peut la calculer en connaissant la distance parcourue pendant un certain temps.

$v = \frac d {t}$

v : vitesse en *<text:span text:style-name="Emphasis">m/s</text:span>*

d : distance en *<text:span text:style-name="Emphasis">m</text:span>* parcourue pendant la durée t en *<text:span text:style-name="Emphasis">s</text:span>*

On peut aussi calculer une vitesse en *<text:span text:style-name="Emphasis">km/h*</text:span>. Pour cela il faut avoir une distance en *<text:span text:style-name="Emphasis">km</text:span>* et une durée en *<text:span text:style-name="Emphasis">h*</text:span>.

Sur un schéma, on représente une vitesse par une flèche qui indique la direction et le sens du mouvement. La longueur de la flèche est proportionnelle à la valeur de la vitesse.

//</text:span>Rappel :** //</text:p>
      <text:p text:style-name="Text_20_body"><text:span text:style-name="Emphasis">- 1 an = 365,25 jours</text:span></text:p>
      <text:p text:style-name="Text_20_body"><text:span text:style-name="Emphasis">- 1 jour = 24h</text:span></text:p>
      <text:p text:style-name="Text_20_body"><text:span text:style-name="Emphasis">- 1h = 60 min</text:span></text:p>
      <text:p text:style-name="Text_20_body"><text:span text:style-name="Emphasis">- 1 min = 60s</text:span></text:p>
      <text:p text:style-name="Text_20_body">Si la vitesse augmente, on dit que l'objet <text:span text:style-name="Strong_20_Emphasis">accélère</text:span>. Il y a <text:span text:style-name="Strong_20_Emphasis">accélération</text:span>. Le mouvement est <text:span text:style-name="Strong_20_Emphasis">accéléré</text:span>.</text:p>
      <text:p text:style-name="Text_20_body">Si la vitesse diminue, on dit que l'objet <text:span text:style-name="Strong_20_Emphasis">ralenti. **Il y a *<text:span text:style-name="Emphasis">ralentissement*</text:span>. Le mouvement est *<text:span text:style-name="Emphasis">ralenti*</text:span>.

Si la vitesse est *<text:span text:style-name="Emphasis">constante*</text:span>, on dira que le mouvement est *<text:span text:style-name="Emphasis">uniforme*</text:span>.
===== IV. Caractérisation d'un mouvement =====

Pour caractériser le mouvement d’un objet, il faut lui associer deux adjectifs : l’un pour qualifier sa **trajectoire **et l’autre pour qualifier la **variation **de sa vitesse.

Mouvement **rectiligne *</text:span><text:span text:style-name="Emphasis">accéléré</text:span>* : <draw:frame draw:style-name="media" draw:name="3" text:anchor-type="as-char" draw:z-index="3" svg:width="12.7cm" svg:height="9.525cm"><draw:image xlink:href="Pictures/87962e0f9c4307cb24f973966d548cd8.png" xlink:type="simple" xlink:show="embed" xlink:actuate="onLoad"/></draw:frame></text:p>
      <text:p text:style-name="Text_20_body">Mouvement <text:span text:style-name="Strong_20_Emphasis">rectiligne ralenti</text:span>**: **<draw:frame draw:style-name="media" draw:name="4" text:anchor-type="as-char" draw:z-index="4" svg:width="12.7cm" svg:height="9.525cm"><draw:image xlink:href="Pictures/54931ce99d076ffe5d0f7a5ebd7c9948.png" xlink:type="simple" xlink:show="embed" xlink:actuate="onLoad"/></draw:frame></text:p>
      <text:p text:style-name="Text_20_body">Mouvement <text:span text:style-name="Strong_20_Emphasis">rectiligne uniforme</text:span> :</text:p>
      <text:h text:style-name="Heading_20_2" text:outline-level="2"><text:bookmark-start text:name="__RefHeading___v._securite_routiere_6"/><text:bookmark-start text:name="v._securite_routiere"/>V. Sécurité routière<text:bookmark-end text:name="__RefHeading___v._securite_routiere_6"/><text:bookmark-end text:name="v._securite_routiere"/></text:h>
      <text:p text:style-name="Text_20_body">Distance d'arrêt d'un véhicule = distance de réaction + distance de freinage</text:p>
      <text:p text:style-name="Text_20_body">d<text:span text:style-name="sub">a</text:span> = d<text:span text:style-name="sub">r</text:span> + d<text:span text:style-name="sub">f</text:span></text:p>
      <text:p text:style-name="Text_20_body">Distance d'arrêt d'un véhicule : distance parcourue entre le moment où on voit l'obstacle et le moment où la voiture s'arrête.</text:p>
      <text:p text:style-name="Text_20_body">distance de réaction : distance parcourue entre le moment où on voit l'obstacle et le moment où l'on commence à freiner.</text:p>
      <text:p text:style-name="Text_20_body">distance de freinage : distance parcourue entre le moment où l'on freine et le moment où l'on s'arrê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53:44</meta:creation-date>
    <dc:creator>Generated</dc:creator>
    <dc:date>2026-09-01T13::53:44</dc:date>
    <dc:language>en-US</dc:language>
    <meta:editing-cycles>1</meta:editing-cycles>
    <meta:editing-duration>PT0S</meta:editing-duration>
    <dc:title>4eme:mouvement_et_interactions:etudier_la_vitesse_et_ses_variations:lecon</dc:title>
  </office:meta>
</office:document-meta>
</file>