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e69ba2a78be47a9cb32b06feb662f4.png"/>
  <manifest:file-entry manifest:media-type="image/png" manifest:full-path="Pictures/d591fc96c1229944ff156667d8c6d9f4.png"/>
  <manifest:file-entry manifest:media-type="image/png" manifest:full-path="Pictures/dda2accd51689b8d06c5c76f03edded2.png"/>
  <manifest:file-entry manifest:media-type="image/png" manifest:full-path="Pictures/4cdddbf19fd3a2b35ebf9d8533dd79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mouvement_et_interactions:interactions_et_forces:exercices:correction"/><text:bookmark-start text:name="__RefHeading___correction_1"/><text:bookmark-start text:name="correction"/>Correction<text:bookmark-end text:name="__RefHeading___correction_1"/><text:bookmark-end text:name="correction"/></text:h>
      <text:h text:style-name="Heading_20_2" text:outline-level="2"><text:bookmark-start text:name="__RefHeading___exercice_1_2"/><text:bookmark-start text:name="exercice_1"/>Exercice 1<text:bookmark-end text:name="__RefHeading___exercice_1_2"/><text:bookmark-end text:name="exercice_1"/></text:h>
      <text:p text:style-name="Text_20_body"><draw:frame draw:style-name="media" draw:name="0" text:anchor-type="as-char" draw:z-index="0" svg:width="9.8954166666667cm" style:rel-width="100%" svg:height="5.8208333333333cm" style:rel-height="scale"><draw:image xlink:href="Pictures/57e69ba2a78be47a9cb32b06feb662f4.png" xlink:type="simple" xlink:show="embed" xlink:actuate="onLoad"/></draw:frame></text:p>
      <text:p text:style-name="Text_20_body">1. :</text:p>
      <text:p text:style-name="Text_20_body">Point d’application : point de contact ours/Jack</text:p>
      <text:p text:style-name="Text_20_body">Direction : presque horizontale / le long des bras</text:p>
      <text:p text:style-name="Text_20_body">sens : vers la gauche/vers Jack</text:p>
      <text:p text:style-name="Text_20_body">valeur : 3N</text:p>
      <text:p text:style-name="Text_20_body">Si la valeur est de 3N et que 1cm représente 1N, alors la flèche doit faire 3cm.</text:p>
      <text:p text:style-name="Text_20_body">2. :</text:p>
      <text:p text:style-name="Text_20_body">Point d’application : point de contact ours/Paul</text:p>
      <text:p text:style-name="Text_20_body">Direction : presque horizontale / le long des bras</text:p>
      <text:p text:style-name="Text_20_body">sens : vers la droite/vers Paul</text:p>
      <text:p text:style-name="Text_20_body">valeur : 3N car l’ours est en équilibre, les forces se compensent</text:p>
      <text:p text:style-name="Text_20_body">Si la valeur est de 3N et que 1cm représente 1N, alors la flèche doit faire 3cm.</text:p>
      <text:p text:style-name="Text_20_body">Remarque : on aurait pu représenter la force exercée par la Terre sur l’Ours.</text:p>
      <text:h text:style-name="Heading_20_2" text:outline-level="2"><text:bookmark-start text:name="__RefHeading___exercice_2_3"/><text:bookmark-start text:name="exercice_2"/>Exercice 2<text:bookmark-end text:name="__RefHeading___exercice_2_3"/><text:bookmark-end text:name="exercice_2"/></text:h>
      <text:p text:style-name="Text_20_body"><draw:frame draw:style-name="media" draw:name="1" text:anchor-type="as-char" draw:z-index="1" svg:width="4.1275cm" style:rel-width="100%" svg:height="7.381875cm" style:rel-height="scale"><draw:image xlink:href="Pictures/d591fc96c1229944ff156667d8c6d9f4.png" xlink:type="simple" xlink:show="embed" xlink:actuate="onLoad"/></draw:frame></text:p>
      <text:p text:style-name="Text_20_body">1. :</text:p>
      <text:p text:style-name="Text_20_body">Point d’application : centre de gravité de la masse</text:p>
      <text:p text:style-name="Text_20_body">Direction : verticale</text:p>
      <text:p text:style-name="Text_20_body">sens : vers l e bas</text:p>
      <text:p text:style-name="Text_20_body">valeur : 5 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line-break/>5N</text:p>
          </table:table-cell>
          <table:table-cell office:value-type="string" table:style-name="tablecell">
            <text:p text:style-name="tablealignleft"> <text:line-break/>?cm</text:p>
          </table:table-cell>
        </table:table-row>
        <table:table-row>
          <table:table-cell office:value-type="string" table:style-name="tablecell">
            <text:p text:style-name="tablealignleft"> <text:line-break/>2N</text:p>
          </table:table-cell>
          <table:table-cell office:value-type="string" table:style-name="tablecell">
            <text:p text:style-name="tablealignleft"> <text:line-break/>1cm</text:p>
          </table:table-cell>
        </table:table-row>
      </table:table>
      <text:p text:style-name="Text_20_body">5 x 1 /2 = 2,5cm</text:p>
      <text:p text:style-name="Text_20_body">La flèche a une longueur de 2,5cm</text:p>
      <text:p text:style-name="Text_20_body">2 . :</text:p>
      <text:p text:style-name="Text_20_body">Point d’application : point de contact ressort/masse</text:p>
      <text:p text:style-name="Text_20_body">Direction : verticale</text:p>
      <text:p text:style-name="Text_20_body">sens : vers l e haut</text:p>
      <text:p text:style-name="Text_20_body">valeur : 5 N car la masse est en équilibre, elle est autant tirée vers le haut que vers le bas.</text:p>
      <text:p text:style-name="Text_20_body">La flèche a une longueur de 2,5cm</text:p>
      <text:p text:style-name="Text_20_body">3.</text:p>
      <text:p text:style-name="Text_20_body"><draw:frame draw:style-name="media" draw:name="2" text:anchor-type="as-char" draw:z-index="2" svg:width="2.54cm" style:rel-width="100%" svg:height="5.7679166666667cm" style:rel-height="scale"><draw:image xlink:href="Pictures/dda2accd51689b8d06c5c76f03edded2.png" xlink:type="simple" xlink:show="embed" xlink:actuate="onLoad"/></draw:frame></text:p>
      <text:p text:style-name="Text_20_body">Si on tire le ressort vers le bas, la force exercée par le ressort sur la masse devient plus grande que quand il est à l’équilibre.</text:p>
      <text:p text:style-name="Text_20_body">La masse n’est plus à l’équilibre et va partir vers le haut.</text:p>
      <text:p text:style-name="Text_20_body"><text:span text:style-name="Strong_20_Emphasis">Exercice 3</text:span></text:p>
      <text:p text:style-name="Text_20_body"><draw:frame draw:style-name="media" draw:name="3" text:anchor-type="as-char" draw:z-index="3" svg:width="10.689166666667cm" svg:height="7.9639583333333cm"><draw:image xlink:href="Pictures/4cdddbf19fd3a2b35ebf9d8533dd79e1.png" xlink:type="simple" xlink:show="embed" xlink:actuate="onLoad"/></draw:frame></text:p>
      <text:p text:style-name="Text_20_body">1. </text:p>
      <text:p text:style-name="Text_20_body">Point d’application : centre de gravité de la pomme</text:p>
      <text:p text:style-name="Text_20_body">Direction : verticale</text:p>
      <text:p text:style-name="Text_20_body">sens : vers l e bas</text:p>
      <text:p text:style-name="Text_20_body">valeur : 1, 5 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line-break/>1,5N</text:p>
          </table:table-cell>
          <table:table-cell office:value-type="string" table:style-name="tablecell">
            <text:p text:style-name="tablealignleft"> <text:line-break/>?cm</text:p>
          </table:table-cell>
        </table:table-row>
        <table:table-row>
          <table:table-cell office:value-type="string" table:style-name="tablecell">
            <text:p text:style-name="tablealignleft"> <text:line-break/>0,5N</text:p>
          </table:table-cell>
          <table:table-cell office:value-type="string" table:style-name="tablecell">
            <text:p text:style-name="tablealignleft"> <text:line-break/>1cm</text:p>
          </table:table-cell>
        </table:table-row>
      </table:table>
      <text:p text:style-name="Text_20_body">1,5 x 1 / 0,5 = 3 cm</text:p>
      <text:p text:style-name="Text_20_body">La flèche a une longueur de 3 cm</text:p>
      <text:p text:style-name="Text_20_body">2. :</text:p>
      <text:p text:style-name="Text_20_body">Point d’application : point de contact Sol /P omme</text:p>
      <text:p text:style-name="Text_20_body">Direction : verticale</text:p>
      <text:p text:style-name="Text_20_body">sens : vers l e haut</text:p>
      <text:p text:style-name="Text_20_body">valeur : 1,5 N car l a pomme est en équilibre, les forces se compensent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7:44</meta:creation-date>
    <dc:creator>Generated</dc:creator>
    <dc:date>2026-09-02T02::07:44</dc:date>
    <dc:language>en-US</dc:language>
    <meta:editing-cycles>1</meta:editing-cycles>
    <meta:editing-duration>PT0S</meta:editing-duration>
    <dc:title>4eme:mouvement_et_interactions:interactions_et_forces:exercices:correction</dc:title>
  </office:meta>
</office:document-meta>
</file>