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a632fb52fe6c892505844fb35d1b18.png"/>
  <manifest:file-entry manifest:media-type="image/png" manifest:full-path="Pictures/d6534224a2423197e3ffd0a9c6f7063f.png"/>
  <manifest:file-entry manifest:media-type="image/png" manifest:full-path="Pictures/9cf82c41fbfc76ccac379211f954ef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interactions_et_forces:exercices"/><text:bookmark-start text:name="__RefHeading___exercices_sur_les_forces_1"/><text:bookmark-start text:name="exercices_sur_les_forces"/>Exercices sur les forces<text:bookmark-end text:name="__RefHeading___exercices_sur_les_forces_1"/><text:bookmark-end text:name="exercices_sur_les_forces"/></text:h>
      <text:h text:style-name="Heading_20_2" text:outline-level="2"><text:bookmark-start text:name="__RefHeading___ex_7_p_118_2"/><text:bookmark-start text:name="ex_7_p_118"/>Ex 7 p 118<text:bookmark-end text:name="__RefHeading___ex_7_p_118_2"/><text:bookmark-end text:name="ex_7_p_118"/></text:h>
      <text:p text:style-name="Text_20_body"><draw:frame draw:style-name="media" draw:name="0" text:anchor-type="as-char" draw:z-index="0" svg:width="21.74875cm" style:rel-width="100%" svg:height="16.086666666667cm" style:rel-height="scale"><draw:image xlink:href="Pictures/aaa632fb52fe6c892505844fb35d1b18.png" xlink:type="simple" xlink:show="embed" xlink:actuate="onLoad"/></draw:frame></text:p>
      <text:h text:style-name="Heading_20_2" text:outline-level="2"><text:bookmark-start text:name="__RefHeading___exercice_1_3"/><text:bookmark-start text:name="exercice_1"/>Exercice 1<text:bookmark-end text:name="__RefHeading___exercice_1_3"/><text:bookmark-end text:name="exercice_1"/></text:h>
      <text:p text:style-name="Text_20_body"><draw:frame draw:style-name="media" draw:name="1" text:anchor-type="as-char" draw:z-index="1" svg:width="4.2333333333333cm" style:rel-width="100%" svg:height="3.1485416666667cm" style:rel-height="scale"><draw:image xlink:href="Pictures/d6534224a2423197e3ffd0a9c6f7063f.png" xlink:type="simple" xlink:show="embed" xlink:actuate="onLoad"/></draw:frame></text:p>
      <text:p text:style-name="Text_20_body">Deux enfants tirent sur un ours en peluche : le système d'étude est l'ours en peluche.<text:line-break/>
1. Jack exerce une force de 3 N sur l'ours. Représentez cette force avec une échelle : 1 cm pour 1N.<text:line-break/>
2. Quelle est l'intensité de la force exercée par Paul sur l'ours sachant que l'ours est immobile par rapport au référentiel terrestre ? Représentez cette force.</text:p>
      <text:h text:style-name="Heading_20_2" text:outline-level="2"><text:bookmark-start text:name="__RefHeading___exercice_2_4"/><text:bookmark-start text:name="exercice_2"/>Exercice 2<text:bookmark-end text:name="__RefHeading___exercice_2_4"/><text:bookmark-end text:name="exercice_2"/></text:h>
      <text:h text:style-name="Heading_20_2" text:outline-level="2"><text:bookmark-start text:name="__RefHeading___NoTitle_5"/><text:bookmark-start text:name="section"/><text:bookmark-end text:name="__RefHeading___NoTitle_5"/><text:bookmark-end text:name="section"/></text:h>
      <text:p text:style-name="Text_20_body">Une masse accrochée à un ressort : le système d'étude est la masse.</text:p>
      <text:p text:style-name="Text_20_body"><draw:frame draw:style-name="media" draw:name="2" text:anchor-type="as-char" draw:z-index="2" svg:width="1.5345833333333cm" svg:height="3.7041666666667cm"><draw:image xlink:href="Pictures/9cf82c41fbfc76ccac379211f954efc4.png" xlink:type="simple" xlink:show="embed" xlink:actuate="onLoad"/></draw:frame></text:p>
      <text:p text:style-name="Text_20_body">1. La Terre exerce une force de 5N sur la masse. Représentez cette force avec une échelle :<text:line-break/>
1 cm pour 2N.</text:p>
      <text:p text:style-name="Text_20_body">2. Quelle est l'intensité de la force exercée par le ressort sur la masse ? Représentez cette force sachant que la masse est à l'équilibre.</text:p>
      <text:p text:style-name="Text_20_body">3. Le ressort est tiré vers le bas puis lâché. Refaire le schéma et dessiner les forces juste après le lâché.</text:p>
      <text:h text:style-name="Heading_20_2" text:outline-level="2"><text:bookmark-start text:name="__RefHeading___exercice_3_6"/><text:bookmark-start text:name="exercice_3"/>Exercice 3<text:bookmark-end text:name="__RefHeading___exercice_3_6"/><text:bookmark-end text:name="exercice_3"/></text:h>
      <text:p text:style-name="Text_20_body">Une pomme posée au sol : le système d’étude est la pomme.<text:line-break/>
1. La Terre exerce une force de 1,5N sur la pomme. Représentez cette force avec une échelle : 1 cm pour 0,5 N.<text:line-break/>
2. Quelle est l'intensité de la force exercée par le sol sur la pomme ? Représentez cette force.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4::32:18</meta:creation-date>
    <dc:creator>Generated</dc:creator>
    <dc:date>2026-09-02T14::32:18</dc:date>
    <dc:language>en-US</dc:language>
    <meta:editing-cycles>1</meta:editing-cycles>
    <meta:editing-duration>PT0S</meta:editing-duration>
    <dc:title>4eme:mouvement_et_interactions:interactions_et_forces:exercices</dc:title>
  </office:meta>
</office:document-meta>
</file>