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a6cbe8e5872698c83da71c444758e4.png"/>
  <manifest:file-entry manifest:media-type="image/png" manifest:full-path="Pictures/5849d4f2bb34d00edbdc6b8171721c52.png"/>
  <manifest:file-entry manifest:media-type="image/png" manifest:full-path="Pictures/c478c3525839139ef30c637ef0f6affd.png"/>
  <manifest:file-entry manifest:media-type="image/png" manifest:full-path="Pictures/87962e0f9c4307cb24f973966d548cd8.png"/>
  <manifest:file-entry manifest:media-type="image/png" manifest:full-path="Pictures/54931ce99d076ffe5d0f7a5ebd7c99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:lecon_3eme"/><text:bookmark-start text:name="__RefHeading___chapitre_imouvements_1"/><text:bookmark-start text:name="chapitre_imouvements"/>Chapitre I : Mouvements<text:bookmark-end text:name="__RefHeading___chapitre_imouvements_1"/><text:bookmark-end text:name="chapitre_imouvements"/></text:h>
      <text:p text:style-name="Text_20_body">Qui est en mouvement ? Qui est immobile ?</text:p>
      <text:h text:style-name="Heading_20_2" text:outline-level="2"><text:bookmark-start text:name="__RefHeading___i._immobile_ou_en_mouvement_2"/><text:bookmark-start text:name="i._immobile_ou_en_mouvement"/>I. Immobile ou en mouvement ?<text:bookmark-end text:name="__RefHeading___i._immobile_ou_en_mouvement_2"/><text:bookmark-end text:name="i._immobile_ou_en_mouvement"/></text:h>
      <text:h text:style-name="Heading_20_4" text:outline-level="4"><text:bookmark-start text:name="__RefHeading___interstellar_3"/><text:bookmark-start text:name="interstellar"/>1. Interstellar<text:bookmark-end text:name="__RefHeading___interstellar_3"/><text:bookmark-end text:name="interstellar"/></text:h>
      <text:p text:style-name="Text_20_body">Dans Interstellar, le vaisseau doit poursuivre la station spatiale pour s'y arrimer.</text:p>
      <text:p text:style-name="Text_20_body">Interstellar</text:p>
      <text:p text:style-name="Text_20_body"><text:span text:style-name="Strong_20_Emphasis">2. Top Secret</text:span></text:p>
      <text:p text:style-name="Text_20_body">Top Secret</text:p>
      <text:p text:style-name="Text_20_body"><text:span text:style-name="Strong_20_Emphasis">Le mouvement dépend de l'observateur. Il faut définir un référentiel, c'est à dire un objet de référence par rapport auquel on étudie le mouvement.</text:span></text:p>
      <text:p text:style-name="Text_20_body"><text:span text:style-name="Strong_20_Emphasis">Exemples de référentiels :<text:line-break/>
- Terrestre : le sol<text:line-break/>
- Lunaire : la Lune<text:line-break/>
- Géocentrique : le centre de la Terre<text:line-break/>
- Héliocentrique : le Soleil</text:span></text:p>
      <text:p text:style-name="Text_20_body">Pour caractériser le mouvement d’un objet, il faut connaître :</text:p>
      <text:p text:style-name="Text_20_body">- sa trajectoire</text:p>
      <text:p text:style-name="Text_20_body">- sa vitesse</text:p>
      <text:h text:style-name="Heading_20_2" text:outline-level="2"><text:bookmark-start text:name="__RefHeading___ii._trajectoire_4"/><text:bookmark-start text:name="ii._trajectoire"/>II. Trajectoire<text:bookmark-end text:name="__RefHeading___ii._trajectoire_4"/><text:bookmark-end text:name="ii._trajectoire"/></text:h>
      <text:p text:style-name="Text_20_body">Pour enregistrer des mouvements rapides, on peut utiliser la chronophotographie ou une caméra.</text:p>
      <text:p text:style-name="Text_20_body">La trajectoire est l'ensemble des positions occupés d’un point d’un mobile. Elle dépend du référentiel.</text:p>
      <text:h text:style-name="Heading_20_3" text:outline-level="3"><text:bookmark-start text:name="__RefHeading___histoire_de_la_chronophotographie_wikipedia_5"/><text:bookmark-start text:name="histoire_de_la_chronophotographie_wikipedia"/>1. Histoire de la chronophotographie (wikipédia)<text:bookmark-end text:name="__RefHeading___histoire_de_la_chronophotographie_wikipedia_5"/><text:bookmark-end text:name="histoire_de_la_chronophotographie_wikipedia"/></text:h>
      <text:p text:style-name="Text_20_body">Historique chronophotographie</text:p>
      <text:h text:style-name="Heading_20_3" text:outline-level="3"><text:bookmark-start text:name="__RefHeading___types_de_trajectoires_6"/><text:bookmark-start text:name="types_de_trajectoires"/>2. Types de trajectoires<text:bookmark-end text:name="__RefHeading___types_de_trajectoires_6"/><text:bookmark-end text:name="types_de_trajectoires"/></text:h>
      <text:p text:style-name="Text_20_body">Une trajectoire est</text:p>
      <text:p text:style-name="Text_20_body">- <text:span text:style-name="Strong_20_Emphasis">rectiligne **si elle a la forme d’une *<text:span text:style-name="Emphasis">droite*</text:span>.<draw:frame draw:style-name="media" draw:name="0" text:anchor-type="as-char" draw:z-index="0" svg:width="7.4877083333333cm" style:rel-width="100%" svg:height="2.619375cm" style:rel-height="scale"><draw:image xlink:href="Pictures/e9a6cbe8e5872698c83da71c444758e4.png" xlink:type="simple" xlink:show="embed" xlink:actuate="onLoad"/></draw:frame>

- **circulaire **si elle a la forme d’un *<text:span text:style-name="Emphasis">cercle*</text:span>. <draw:frame draw:style-name="media" draw:name="1" text:anchor-type="as-char" draw:z-index="1" svg:width="2.9633333333333cm" style:rel-width="100%" svg:height="2.9633333333333cm" style:rel-height="scale"><draw:image xlink:href="Pictures/5849d4f2bb34d00edbdc6b8171721c52.png" xlink:type="simple" xlink:show="embed" xlink:actuate="onLoad"/></draw:frame>

- **curviligne **si elle a la forme d’une *<text:span text:style-name="Emphasis">courbe quelconque*</text:span>. <draw:frame draw:style-name="media" draw:name="2" text:anchor-type="as-char" draw:z-index="2" svg:width="8.09625cm" style:rel-width="100%" svg:height="3.9952083333333cm" style:rel-height="scale"><draw:image xlink:href="Pictures/c478c3525839139ef30c637ef0f6affd.png" xlink:type="simple" xlink:show="embed" xlink:actuate="onLoad"/></draw:frame>

&lt;font inherit/inherit;;#0000FF;;inherit&gt;Quelle est la trajectoire de différentes partie d'un vélo et d'une balle qui tombe ?&lt;/font&gt; Activité trajectoire et référentiels

&lt;font inherit/inherit;;#0000FF;;inherit&gt;Quelle est la trajectoire de la Terre par rapport au Soleil ? On fera comme précédement mais avec 1 seul point à étudier : la Terre.&lt;/font&gt;

&lt;font inherit/inherit;;#0000FF;;inherit&gt;Quelle est la trajectoire de mercure par rapport au Soleil ?&lt;/font&gt;

&lt;font inherit/inherit;;#0000FF;;inherit&gt;Quelle est la trajectoire du Soleil par rapport à la Terre ?&lt;/font&gt;

&lt;font inherit/inherit;;#0000FF;;inherit&gt;Quelle est la trajectoire de mercure par rapport à la Terre ?&lt;/font&gt;

&lt;font inherit/inherit;;#0000FF;;inherit&gt;Le Soleil tourne-t-il autour de la Terre ?&lt;/font&gt;

===== III. Vitesse =====

La **vitesse **indique la distance parcourue en 1h (vitesse exprimée en km/h) ou en 1s (vitesse exprimée en m/s)

On peut la calculer en connaissance la distance parcourue pendant un certain temps.

$v = \frac d {\Delta t}$

v : vitesse en m/s

d : distance en m parcourue pendant la durée Δt

en s

//</text:span>Rappel :** //</text:p>
      <text:p text:style-name="Text_20_body"><text:span text:style-name="Emphasis">- 1 an = 365,25 jours</text:span></text:p>
      <text:p text:style-name="Text_20_body"><text:span text:style-name="Emphasis">- 1 jour = 24h</text:span></text:p>
      <text:p text:style-name="Text_20_body"><text:span text:style-name="Emphasis">- 1h = 60 min</text:span></text:p>
      <text:p text:style-name="Text_20_body"><text:span text:style-name="Emphasis">- 1 min = 60s</text:span></text:p>
      <text:p text:style-name="Text_20_body">Si la vitesse augmente, on dit que l'objet <text:span text:style-name="Strong_20_Emphasis">accélère</text:span>. Il y a <text:span text:style-name="Strong_20_Emphasis">accélération</text:span>. Le mouvement est <text:span text:style-name="Strong_20_Emphasis">accéléré</text:span>.</text:p>
      <text:p text:style-name="Text_20_body">Si la vitesse diminue, on dit que l'objet <text:span text:style-name="Strong_20_Emphasis">ralenti. **Il y a *<text:span text:style-name="Emphasis">ralentissement*</text:span>. Le mouvement est *<text:span text:style-name="Emphasis">ralenti*</text:span>.

Si la vitesse est *<text:span text:style-name="Emphasis">constante*</text:span>, on dira que le mouvement est *<text:span text:style-name="Emphasis">uniforme*</text:span>.
===== IV. Caractérisation d'un mouvement =====

Pour caractériser le mouvement d’un objet, il faut lui associer deux adjectifs : l’un pour qualifier sa **trajectoire **et l’autre pour qualifier la **variation **de sa vitesse.

Mouvement **rectiligne *</text:span><text:span text:style-name="Emphasis">accéléré</text:span>* : <draw:frame draw:style-name="media" draw:name="3" text:anchor-type="as-char" draw:z-index="3" svg:width="12.7cm" svg:height="9.525cm"><draw:image xlink:href="Pictures/87962e0f9c4307cb24f973966d548cd8.png" xlink:type="simple" xlink:show="embed" xlink:actuate="onLoad"/></draw:frame></text:p>
      <text:p text:style-name="Text_20_body">Mouvement <text:span text:style-name="Strong_20_Emphasis">rectiligne ralenti</text:span>**: **<draw:frame draw:style-name="media" draw:name="4" text:anchor-type="as-char" draw:z-index="4" svg:width="12.7cm" svg:height="9.525cm"><draw:image xlink:href="Pictures/54931ce99d076ffe5d0f7a5ebd7c9948.png" xlink:type="simple" xlink:show="embed" xlink:actuate="onLoad"/></draw:frame></text:p>
      <text:p text:style-name="Text_20_body">Mouvement <text:span text:style-name="Strong_20_Emphasis">rectiligne uniforme</text:span>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18:41</meta:creation-date>
    <dc:creator>Generated</dc:creator>
    <dc:date>2026-09-01T22::18:41</dc:date>
    <dc:language>en-US</dc:language>
    <meta:editing-cycles>1</meta:editing-cycles>
    <meta:editing-duration>PT0S</meta:editing-duration>
    <dc:title>4eme:mouvement_et_interactions:lecon_3eme</dc:title>
  </office:meta>
</office:document-meta>
</file>