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783047034f3ebd758cdabc5d3a4ffe.png"/>
  <manifest:file-entry manifest:media-type="image/png" manifest:full-path="Pictures/74d14d3264f83c39f5c90e348b84a26e.png"/>
  <manifest:file-entry manifest:media-type="image/png" manifest:full-path="Pictures/5e85ea028377f9cd2cf0cd5b6e7f6129.png"/>
  <manifest:file-entry manifest:media-type="image/png" manifest:full-path="Pictures/c3dad04fe2f459bbb854230d05b582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organisation_et_transformation_de_la_matiere:matiere_et_molecules: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_6_p_68_2"/><text:bookmark-start text:name="ex_6_p_68"/>Ex 6 p 68<text:bookmark-end text:name="__RefHeading___ex_6_p_68_2"/><text:bookmark-end text:name="ex_6_p_68"/></text:h>
      <text:p text:style-name="Text_20_body">a.</text:p>
      <text:p text:style-name="Text_20_body">Transformation chimique : “le sucre disparaît sous forme de caramel”. Des molécules de sucre ont été consommées et des molécules de caramel se sont formées.</text:p>
      <text:p text:style-name="Text_20_body">Transformation physique : L'eau s'évapore. On a des molécules d'eau liquide puis on a encore des molécules d'eau vapeur. La composition est la même, seule la forme et l'aspect changent.</text:p>
      <text:p text:style-name="Text_20_body">b. On voit que les molécules ont changé entre avant et après. Il y a eu réaction chimique. Cette étape est “le sucre disparaît sous forme de caramel”.</text:p>
      <text:h text:style-name="Heading_20_2" text:outline-level="2"><text:bookmark-start text:name="__RefHeading___exercice_9_p_69_3"/><text:bookmark-start text:name="exercice_9_p_69"/>Exercice 9 p 69<text:bookmark-end text:name="__RefHeading___exercice_9_p_69_3"/><text:bookmark-end text:name="exercice_9_p_69"/></text:h>
      <text:p text:style-name="Text_20_body">Il y a réaction chimique donc la masse sera m = 247,3g. En effet, la masse se conserve lors d'une réaction chimique.</text:p>
      <text:h text:style-name="Heading_20_2" text:outline-level="2"><text:bookmark-start text:name="__RefHeading___ex_11_p_69_4"/><text:bookmark-start text:name="ex_11_p_69"/>Ex 11 p 69<text:bookmark-end text:name="__RefHeading___ex_11_p_69_4"/><text:bookmark-end text:name="ex_11_p_69"/></text:h>
      <text:p text:style-name="Text_20_body"><draw:frame draw:style-name="media" draw:name="0" text:anchor-type="as-char" draw:z-index="0" svg:width="37.491458333333cm" style:rel-width="100%" svg:height="19.711458333333cm" style:rel-height="scale"><draw:image xlink:href="Pictures/0f783047034f3ebd758cdabc5d3a4ffe.png" xlink:type="simple" xlink:show="embed" xlink:actuate="onLoad"/></draw:frame></text:p>
      <text:p text:style-name="Text_20_body"><draw:frame draw:style-name="media" draw:name="1" text:anchor-type="as-char" draw:z-index="1" svg:width="35.321875cm" style:rel-width="100%" svg:height="15.478125cm" style:rel-height="scale"><draw:image xlink:href="Pictures/74d14d3264f83c39f5c90e348b84a26e.png" xlink:type="simple" xlink:show="embed" xlink:actuate="onLoad"/></draw:frame></text:p>
      <text:h text:style-name="Heading_20_2" text:outline-level="2"><text:bookmark-start text:name="__RefHeading___ex_12_p_69_5"/><text:bookmark-start text:name="ex_12_p_69"/>Ex 12 p 69<text:bookmark-end text:name="__RefHeading___ex_12_p_69_5"/><text:bookmark-end text:name="ex_12_p_69"/></text:h>
      <text:p text:style-name="Text_20_body"><draw:frame draw:style-name="media" draw:name="2" text:anchor-type="as-char" draw:z-index="2" svg:width="32.570208333333cm" style:rel-width="100%" svg:height="19.235208333333cm" style:rel-height="scale"><draw:image xlink:href="Pictures/5e85ea028377f9cd2cf0cd5b6e7f6129.png" xlink:type="simple" xlink:show="embed" xlink:actuate="onLoad"/></draw:frame></text:p>
      <text:p text:style-name="Text_20_body"><draw:frame draw:style-name="media" draw:name="3" text:anchor-type="as-char" draw:z-index="3" svg:width="32.940625cm" style:rel-width="100%" svg:height="17.197916666667cm" style:rel-height="scale"><draw:image xlink:href="Pictures/c3dad04fe2f459bbb854230d05b582b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9:37</meta:creation-date>
    <dc:creator>Generated</dc:creator>
    <dc:date>2026-09-01T19::29:37</dc:date>
    <dc:language>en-US</dc:language>
    <meta:editing-cycles>1</meta:editing-cycles>
    <meta:editing-duration>PT0S</meta:editing-duration>
    <dc:title>4eme:organisation_et_transformation_de_la_matiere:matiere_et_molecules:exercices</dc:title>
  </office:meta>
</office:document-meta>
</file>