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12"/><text:bookmark-start text:name="__RefHeading___seance_12_1"/><text:bookmark-start text:name="seance_12"/>Séance 12<text:bookmark-end text:name="__RefHeading___seance_12_1"/><text:bookmark-end text:name="seance_12"/></text:h>
      <text:h text:style-name="Heading_20_2" text:outline-level="2"><text:bookmark-start text:name="__RefHeading___correction_du_tp_masse_volumique_lecon_2"/><text:bookmark-start text:name="correction_du_tp_masse_volumique_lecon"/>1. Correction du TP masse volumique + leçon<text:bookmark-end text:name="__RefHeading___correction_du_tp_masse_volumique_lecon_2"/><text:bookmark-end text:name="correction_du_tp_masse_volumique_lecon"/></text:h>
      <text:p text:style-name="Text_20_body">https://nuage03.apps.education.fr/index.php/s/Dzn8EkfgjYoaAnn</text:p>
      <text:h text:style-name="Heading_20_2" text:outline-level="2"><text:bookmark-start text:name="__RefHeading___revisions_de_mecanique_sur_elea_3"/><text:bookmark-start text:name="revisions_de_mecanique_sur_elea"/>2. Révisions de mécanique sur ELEA<text:bookmark-end text:name="__RefHeading___revisions_de_mecanique_sur_elea_3"/><text:bookmark-end text:name="revisions_de_mecanique_sur_elea"/></text:h>
      <text:h text:style-name="Heading_20_2" text:outline-level="2"><text:bookmark-start text:name="__RefHeading___pix_4"/><text:bookmark-start text:name="pix"/>3. PIX<text:bookmark-end text:name="__RefHeading___pix_4"/><text:bookmark-end text:name="pix"/></text:h>
      <text:h text:style-name="Heading_20_2" text:outline-level="2"><text:bookmark-start text:name="__RefHeading___a_faire_pour_la_semaine_prochaine_5"/><text:bookmark-start text:name="a_faire_pour_la_semaine_prochaine"/>4. À faire pour la semaine prochaine<text:bookmark-end text:name="__RefHeading___a_faire_pour_la_semaine_prochaine_5"/><text:bookmark-end text:name="a_faire_pour_la_semaine_prochaine"/></text:h>
      <text:p text:style-name="Text_20_body">Finir les révisions ELEA si possi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46:14</meta:creation-date>
    <dc:creator>Generated</dc:creator>
    <dc:date>2026-09-02T01::46:14</dc:date>
    <dc:language>en-US</dc:language>
    <meta:editing-cycles>1</meta:editing-cycles>
    <meta:editing-duration>PT0S</meta:editing-duration>
    <dc:title>4eme:seance_12</dc:title>
  </office:meta>
</office:document-meta>
</file>