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99bfb02f986bded8eeaa86e333474f.png"/>
  <manifest:file-entry manifest:media-type="image/png" manifest:full-path="Pictures/67abe494bd3124b12a5fec6bc223aa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2c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du_tp_masse_volumique_lecon_2"/><text:bookmark-start text:name="correction_du_tp_masse_volumique_lecon"/>1. Correction du TP masse volumique + leçon<text:bookmark-end text:name="__RefHeading___correction_du_tp_masse_volumique_lecon_2"/><text:bookmark-end text:name="correction_du_tp_masse_volumique_lecon"/></text:h>
      <text:p text:style-name="Text_20_body">https://nuage03.apps.education.fr/index.php/s/Dzn8EkfgjYoaAnn</text:p>
      <text:p text:style-name="Text_20_body"><draw:frame draw:style-name="media" draw:name="0" text:anchor-type="as-char" draw:z-index="0" svg:width="22.780625cm" style:rel-width="100%" svg:height="16.430625cm" style:rel-height="scale"><draw:image xlink:href="Pictures/1e99bfb02f986bded8eeaa86e333474f.png" xlink:type="simple" xlink:show="embed" xlink:actuate="onLoad"/></draw:frame></text:p>
      <text:h text:style-name="Heading_20_2" text:outline-level="2"><text:bookmark-start text:name="__RefHeading___revisions_de_mecanique_sur_elea_3"/><text:bookmark-start text:name="revisions_de_mecanique_sur_elea"/>2. Révisions de mécanique sur ELEA<text:bookmark-end text:name="__RefHeading___revisions_de_mecanique_sur_elea_3"/><text:bookmark-end text:name="revisions_de_mecanique_sur_elea"/></text:h>
      <text:h text:style-name="Heading_20_2" text:outline-level="2"><text:bookmark-start text:name="__RefHeading___tp_fizziq_4"/><text:bookmark-start text:name="tp_fizziq"/>3. TP Fizziq<text:bookmark-end text:name="__RefHeading___tp_fizziq_4"/><text:bookmark-end text:name="tp_fizziq"/></text:h>
      <text:p text:style-name="Text_20_body">Travail à faire en binôme. ( Mode d'emploi )</text:p>
      <text:p text:style-name="Text_20_body">- Enregistrer un mouvement en vidéo ou prendre la vidéo ici : https://nuage03.apps.education.fr/index.php/s/ZDfBtMdYNrmMadr</text:p>
      <text:p text:style-name="Text_20_body">- Traiter la vidéo pour obtenir un cahier qui ressemble à ceci :</text:p>
      <text:p text:style-name="Text_20_body">(Noms des élèves, type de mouvement, photo du traitement et graphique V fonction de t)</text:p>
      <text:p text:style-name="Text_20_body"><draw:frame draw:style-name="media" draw:name="1" text:anchor-type="as-char" draw:z-index="1" svg:width="12.461875cm" svg:height="18.626666666667cm"><draw:image xlink:href="Pictures/67abe494bd3124b12a5fec6bc223aa18.png" xlink:type="simple" xlink:show="embed" xlink:actuate="onLoad"/></draw:frame></text:p>
      <text:p text:style-name="Text_20_body">- faire cela pour un mouvement rectiligne accéléré, ralenti et uniforme</text:p>
      <text:p text:style-name="Text_20_body">- envoyer le travail sous forme de PDF en utilisant le casier de collecte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DS sur les révisions de l'année dernière (il est conseillé de faire les révisions sur ELE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0:19</meta:creation-date>
    <dc:creator>Generated</dc:creator>
    <dc:date>2026-09-02T01::20:19</dc:date>
    <dc:language>en-US</dc:language>
    <meta:editing-cycles>1</meta:editing-cycles>
    <meta:editing-duration>PT0S</meta:editing-duration>
    <dc:title>4eme:seance_12c</dc:title>
  </office:meta>
</office:document-meta>
</file>