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2a3fc57ae4855623127bb078360e4bc.png"/>
  <manifest:file-entry manifest:media-type="image/png" manifest:full-path="Pictures/5a73fd4ab966fc58b6052665a6adfa6f.png"/>
  <manifest:file-entry manifest:media-type="image/png" manifest:full-path="Pictures/f05320b756499ba9bb75c642333b1f8f.png"/>
  <manifest:file-entry manifest:media-type="image/png" manifest:full-path="Pictures/845e61007256506d22275088fdae629b.png"/>
  <manifest:file-entry manifest:media-type="image/png" manifest:full-path="Pictures/4b21d70ed1a43a495ab46724191df086.png"/>
  <manifest:file-entry manifest:media-type="image/png" manifest:full-path="Pictures/a1898e202438a53b28b11ca24c705e4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17"/><text:bookmark-start text:name="__RefHeading___seance_14_1"/><text:bookmark-start text:name="seance_14"/>Séance 14<text:bookmark-end text:name="__RefHeading___seance_14_1"/><text:bookmark-end text:name="seance_14"/></text:h>
      <text:h text:style-name="Heading_20_2" text:outline-level="2"><text:bookmark-start text:name="__RefHeading___correction_doi_et_forces_2"/><text:bookmark-start text:name="correction_doi_et_forces"/>1. Correction DOI et forces<text:bookmark-end text:name="__RefHeading___correction_doi_et_forces_2"/><text:bookmark-end text:name="correction_doi_et_forces"/></text:h>
      <text:p text:style-name="Text_20_body">Situation 1</text:p>
      <text:p text:style-name="Text_20_body"><draw:frame draw:style-name="media" draw:name="0" text:anchor-type="as-char" draw:z-index="0" svg:width="18.494375cm" style:rel-width="100%" svg:height="3.175cm" style:rel-height="scale"><draw:image xlink:href="Pictures/72a3fc57ae4855623127bb078360e4bc.png" xlink:type="simple" xlink:show="embed" xlink:actuate="onLoad"/></draw:frame></text:p>
      <text:p text:style-name="Text_20_body"><draw:frame draw:style-name="media" draw:name="1" text:anchor-type="as-char" draw:z-index="1" svg:width="18.494375cm" style:rel-width="100%" svg:height="11.218333333333cm" style:rel-height="scale"><draw:image xlink:href="Pictures/5a73fd4ab966fc58b6052665a6adfa6f.png" xlink:type="simple" xlink:show="embed" xlink:actuate="onLoad"/></draw:frame></text:p>
      <text:p text:style-name="Text_20_body">Situation 1bis</text:p>
      <text:p text:style-name="Text_20_body"><draw:frame draw:style-name="media" draw:name="2" text:anchor-type="as-char" draw:z-index="2" svg:width="18.494375cm" style:rel-width="100%" svg:height="6.7733333333333cm" style:rel-height="scale"><draw:image xlink:href="Pictures/f05320b756499ba9bb75c642333b1f8f.png" xlink:type="simple" xlink:show="embed" xlink:actuate="onLoad"/></draw:frame></text:p>
      <text:p text:style-name="Text_20_body"><draw:frame draw:style-name="media" draw:name="3" text:anchor-type="as-char" draw:z-index="3" svg:width="18.494375cm" style:rel-width="100%" svg:height="9.1016666666667cm" style:rel-height="scale"><draw:image xlink:href="Pictures/845e61007256506d22275088fdae629b.png" xlink:type="simple" xlink:show="embed" xlink:actuate="onLoad"/></draw:frame></text:p>
      <text:p text:style-name="Text_20_body">Situation 2</text:p>
      <text:p text:style-name="Text_20_body"><draw:frame draw:style-name="media" draw:name="4" text:anchor-type="as-char" draw:z-index="4" svg:width="18.494375cm" style:rel-width="100%" svg:height="3.1220833333333cm" style:rel-height="scale"><draw:image xlink:href="Pictures/4b21d70ed1a43a495ab46724191df086.png" xlink:type="simple" xlink:show="embed" xlink:actuate="onLoad"/></draw:frame></text:p>
      <text:p text:style-name="Text_20_body"><draw:frame draw:style-name="media" draw:name="5" text:anchor-type="as-char" draw:z-index="5" svg:width="18.494375cm" style:rel-width="100%" svg:height="8.3079166666667cm" style:rel-height="scale"><draw:image xlink:href="Pictures/a1898e202438a53b28b11ca24c705e49.png" xlink:type="simple" xlink:show="embed" xlink:actuate="onLoad"/></draw:frame></text:p>
      <text:p text:style-name="Text_20_body">Situation 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21:58</meta:creation-date>
    <dc:creator>Generated</dc:creator>
    <dc:date>2026-09-02T01::21:58</dc:date>
    <dc:language>en-US</dc:language>
    <meta:editing-cycles>1</meta:editing-cycles>
    <meta:editing-duration>PT0S</meta:editing-duration>
    <dc:title>4eme:seance_17</dc:title>
  </office:meta>
</office:document-meta>
</file>