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b20dc9b6a0c8667803885c0cee379486.png"/>
  <manifest:file-entry manifest:media-type="image/png" manifest:full-path="Pictures/810e109e5e4ac967877134bdfe35e5d1.png"/>
  <manifest:file-entry manifest:media-type="image/png" manifest:full-path="Pictures/2267bbb64be63478988088bc1d231f80.png"/>
  <manifest:file-entry manifest:media-type="image/png" manifest:full-path="Pictures/6652f153c9f817f7dc5805cd3db727e5.png"/>
  <manifest:file-entry manifest:media-type="image/png" manifest:full-path="Pictures/156cdddca029d060fed71f56a71ae145.png"/>
  <manifest:file-entry manifest:media-type="image/png" manifest:full-path="Pictures/948ba21469701341eb20b52fe7045728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4eme:seance_20bis"/><text:bookmark-start text:name="__RefHeading___seance_20bis_1"/><text:bookmark-start text:name="seance_20bis"/>Séance 20Bis<text:bookmark-end text:name="__RefHeading___seance_20bis_1"/><text:bookmark-end text:name="seance_20bis"/></text:h>
      <text:h text:style-name="Heading_20_2" text:outline-level="2"><text:bookmark-start text:name="__RefHeading___revisions_de_5eme_2"/><text:bookmark-start text:name="revisions_de_5eme"/>1. Révisions de 5ème<text:bookmark-end text:name="__RefHeading___revisions_de_5eme_2"/><text:bookmark-end text:name="revisions_de_5eme"/></text:h>
      <text:h text:style-name="Heading_20_2" text:outline-level="2"><text:bookmark-start text:name="__RefHeading___tp_lecon_chap_9_la_tension_et_l_intensite_3"/><text:bookmark-start text:name="tp_lecon_chap_9_la_tension_et_l_intensite"/>2. TP Leçon Chap 9 La tension et l'intensité<text:bookmark-end text:name="__RefHeading___tp_lecon_chap_9_la_tension_et_l_intensite_3"/><text:bookmark-end text:name="tp_lecon_chap_9_la_tension_et_l_intensite"/></text:h>
      <text:p text:style-name="Text_20_body">https://nuage03.apps.education.fr/index.php/s/qwYrXmncrQ8kRHt</text:p>
      <text:p text:style-name="Text_20_body"><draw:frame draw:style-name="media" draw:name="0" text:anchor-type="as-char" draw:z-index="0" svg:width="22.516041666667cm" style:rel-width="100%" svg:height="20.531666666667cm" style:rel-height="scale"><draw:image xlink:href="Pictures/b20dc9b6a0c8667803885c0cee379486.png" xlink:type="simple" xlink:show="embed" xlink:actuate="onLoad"/></draw:frame></text:p>
      <text:p text:style-name="Text_20_body"><draw:frame draw:style-name="media" draw:name="1" text:anchor-type="as-char" draw:z-index="1" svg:width="22.304375cm" style:rel-width="100%" svg:height="11.27125cm" style:rel-height="scale"><draw:image xlink:href="Pictures/810e109e5e4ac967877134bdfe35e5d1.png" xlink:type="simple" xlink:show="embed" xlink:actuate="onLoad"/></draw:frame></text:p>
      <text:p text:style-name="Text_20_body"><draw:frame draw:style-name="media" draw:name="2" text:anchor-type="as-char" draw:z-index="2" svg:width="31.4325cm" style:rel-width="100%" svg:height="12.964583333333cm" style:rel-height="scale"><draw:image xlink:href="Pictures/2267bbb64be63478988088bc1d231f80.png" xlink:type="simple" xlink:show="embed" xlink:actuate="onLoad"/></draw:frame></text:p>
      <text:p text:style-name="Text_20_body"><draw:frame draw:style-name="media" draw:name="3" text:anchor-type="as-char" draw:z-index="3" svg:width="30.823958333333cm" style:rel-width="100%" svg:height="11.668125cm" style:rel-height="scale"><draw:image xlink:href="Pictures/6652f153c9f817f7dc5805cd3db727e5.png" xlink:type="simple" xlink:show="embed" xlink:actuate="onLoad"/></draw:frame></text:p>
      <text:p text:style-name="Text_20_body"><draw:frame draw:style-name="media" draw:name="4" text:anchor-type="as-char" draw:z-index="4" svg:width="31.167916666667cm" style:rel-width="100%" svg:height="19.182291666667cm" style:rel-height="scale"><draw:image xlink:href="Pictures/156cdddca029d060fed71f56a71ae145.png" xlink:type="simple" xlink:show="embed" xlink:actuate="onLoad"/></draw:frame></text:p>
      <text:h text:style-name="Heading_20_2" text:outline-level="2"><text:bookmark-start text:name="__RefHeading___a_faire_pour_la_semaine_prochaine_4"/><text:bookmark-start text:name="a_faire_pour_la_semaine_prochaine"/>3. A faire pour la semaine prochaine<text:bookmark-end text:name="__RefHeading___a_faire_pour_la_semaine_prochaine_4"/><text:bookmark-end text:name="a_faire_pour_la_semaine_prochaine"/></text:h>
      <text:p text:style-name="Text_20_body">Faire le travail en électricité sur ELEA :</text:p>
      <text:p text:style-name="Text_20_body">- révisions 5ème</text:p>
      <text:p text:style-name="Text_20_body"><draw:frame draw:style-name="media" draw:name="5" text:anchor-type="as-char" draw:z-index="5" svg:width="29.739166666667cm" style:rel-width="100%" svg:height="18.0975cm" style:rel-height="scale"><draw:image xlink:href="Pictures/948ba21469701341eb20b52fe7045728.png" xlink:type="simple" xlink:show="embed" xlink:actuate="onLoad"/></draw:frame></text:p>
      <text:p text:style-name="Text_20_body">- 4ème</text:p>
      <text:p text:style-name="Text_20_body">Bien apprendre sa leçon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2T02::09:49</meta:creation-date>
    <dc:creator>Generated</dc:creator>
    <dc:date>2026-09-02T02::09:49</dc:date>
    <dc:language>en-US</dc:language>
    <meta:editing-cycles>1</meta:editing-cycles>
    <meta:editing-duration>PT0S</meta:editing-duration>
    <dc:title>4eme:seance_20bis</dc:title>
  </office:meta>
</office:document-meta>
</file>