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8c04df99fc2f34bdaa5d11e2a936a7.png"/>
  <manifest:file-entry manifest:media-type="image/png" manifest:full-path="Pictures/edb1bf5361ed6f58f9c7562944a1bea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1"/><text:bookmark-start text:name="__RefHeading___seance_21_1"/><text:bookmark-start text:name="seance_21"/>Séance 21<text:bookmark-end text:name="__RefHeading___seance_21_1"/><text:bookmark-end text:name="seance_21"/></text:h>
      <text:h text:style-name="Heading_20_2" text:outline-level="2"><text:bookmark-start text:name="__RefHeading___test_revisions_et_tension_electrique_2"/><text:bookmark-start text:name="test_revisions_et_tension_electrique"/>1. Test révisions et tension électrique<text:bookmark-end text:name="__RefHeading___test_revisions_et_tension_electrique_2"/><text:bookmark-end text:name="test_revisions_et_tension_electrique"/></text:h>
      <text:h text:style-name="Heading_20_2" text:outline-level="2"><text:bookmark-start text:name="__RefHeading___suite_de_la_lecon_tension_intensite_3"/><text:bookmark-start text:name="suite_de_la_lecon_tension_intensite"/>2. Suite de la leçon tension intensité<text:bookmark-end text:name="__RefHeading___suite_de_la_lecon_tension_intensite_3"/><text:bookmark-end text:name="suite_de_la_lecon_tension_intensite"/></text:h>
      <text:p text:style-name="Text_20_body">https://nuage03.apps.education.fr/index.php/s/qwYrXmncrQ8kRHt</text:p>
      <text:p text:style-name="Text_20_body"><draw:frame draw:style-name="media" draw:name="0" text:anchor-type="as-char" draw:z-index="0" svg:width="30.532916666667cm" style:rel-width="100%" svg:height="21.298958333333cm" style:rel-height="scale"><draw:image xlink:href="Pictures/af8c04df99fc2f34bdaa5d11e2a936a7.png" xlink:type="simple" xlink:show="embed" xlink:actuate="onLoad"/></draw:frame></text:p>
      <text:p text:style-name="Text_20_body"><draw:frame draw:style-name="media" draw:name="1" text:anchor-type="as-char" draw:z-index="1" svg:width="30.32125cm" style:rel-width="100%" svg:height="9.5514583333333cm" style:rel-height="scale"><draw:image xlink:href="Pictures/edb1bf5361ed6f58f9c7562944a1bea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08:59</meta:creation-date>
    <dc:creator>Generated</dc:creator>
    <dc:date>2026-09-01T21::08:59</dc:date>
    <dc:language>en-US</dc:language>
    <meta:editing-cycles>1</meta:editing-cycles>
    <meta:editing-duration>PT0S</meta:editing-duration>
    <dc:title>4eme:seance_21</dc:title>
  </office:meta>
</office:document-meta>
</file>