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035b5f0dbd75f6b55883757d7e407a1.png"/>
  <manifest:file-entry manifest:media-type="image/png" manifest:full-path="Pictures/84fd3ea6d4e444af69a98cd206b79c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4eme:seance_26bis4d"/><text:bookmark-start text:name="__RefHeading___seance_26bis_1"/><text:bookmark-start text:name="seance_26bis"/>Séance 26bis<text:bookmark-end text:name="__RefHeading___seance_26bis_1"/><text:bookmark-end text:name="seance_26bis"/></text:h>
      <text:p text:style-name="Text_20_body">1. Correction activités</text:p>
      <text:p text:style-name="Text_20_body">Activité p 144 questions 1 2 3 4</text:p>
      <text:p text:style-name="Text_20_body">Activité p 145 questions 1 2 3 4</text:p>
      <text:p text:style-name="Text_20_body">2. Fin leçon électricité</text:p>
      <text:p text:style-name="Text_20_body">https://nuage03.apps.education.fr/index.php/s/FZtzaaq6g45BxZX</text:p>
      <text:p text:style-name="Text_20_body"><draw:frame draw:style-name="media" draw:name="0" text:anchor-type="as-char" draw:z-index="0" svg:width="34.210625cm" style:rel-width="100%" svg:height="17.912291666667cm" style:rel-height="scale"><draw:image xlink:href="Pictures/e035b5f0dbd75f6b55883757d7e407a1.png" xlink:type="simple" xlink:show="embed" xlink:actuate="onLoad"/></draw:frame></text:p>
      <text:p text:style-name="Text_20_body"><draw:frame draw:style-name="media" draw:name="1" text:anchor-type="as-char" draw:z-index="1" svg:width="30.823958333333cm" style:rel-width="100%" svg:height="17.727083333333cm" style:rel-height="scale"><draw:image xlink:href="Pictures/84fd3ea6d4e444af69a98cd206b79c00.png" xlink:type="simple" xlink:show="embed" xlink:actuate="onLoad"/></draw:frame></text:p>
      <text:p text:style-name="Text_20_body">4. A faire pour la prochaine fois</text:p>
      <text:p text:style-name="Text_20_body">https://nuage03.apps.education.fr/index.php/s/3mGQ9ySywaimHMi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0::51:34</meta:creation-date>
    <dc:creator>Generated</dc:creator>
    <dc:date>2026-09-01T20::51:34</dc:date>
    <dc:language>en-US</dc:language>
    <meta:editing-cycles>1</meta:editing-cycles>
    <meta:editing-duration>PT0S</meta:editing-duration>
    <dc:title>4eme:seance_26bis4d</dc:title>
  </office:meta>
</office:document-meta>
</file>