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ff8e87c8772d314fc9554b1a8cc0e44.png"/>
  <manifest:file-entry manifest:media-type="image/png" manifest:full-path="Pictures/28cfb2f5cd1924e141c7f90b1f63de3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8"/><text:bookmark-start text:name="__RefHeading___seance_28_1"/><text:bookmark-start text:name="seance_28"/>Séance 28<text:bookmark-end text:name="__RefHeading___seance_28_1"/><text:bookmark-end text:name="seance_28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 4 p 168</text:span></text:p>
      <text:p text:style-name="Text_20_body">a. La résistance électrique R s'exprime en ohm. Le symbole de cette unité est
&lt;font inherit/inherit;;inherit;;transparent&gt;Ω&lt;/font&gt;
&lt;font inherit/inherit;;inherit;;transparent&gt;b. Une résistance se mesure avec un ohmmètre.&lt;/font&gt;
&lt;font inherit/inherit;;inherit;;transparent&gt;c. Le dipôle utilisé pour sa résistance dans les circuits électrique porte le nom de résistor.&lt;/font&gt;</text:p>
      <text:p text:style-name="Text_20_body"><text:span text:style-name="Strong_20_Emphasis">Ex 12 p 169</text:span></text:p>
      <text:p text:style-name="Text_20_body"><text:span text:style-name="Strong_20_Emphasis">Partie A</text:span></text:p>
      <text:p text:style-name="Text_20_body">a.</text:p>
      <text:p text:style-name="Text_20_body"><draw:frame draw:style-name="media" draw:name="0" text:anchor-type="as-char" draw:z-index="0" svg:width="15.795625cm" svg:height="1.349375cm"><draw:image xlink:href="Pictures/7ff8e87c8772d314fc9554b1a8cc0e44.png" xlink:type="simple" xlink:show="embed" xlink:actuate="onLoad"/></draw:frame></text:p>
      <text:p text:style-name="Text_20_body">En moyenne, </text:p>
      <text:p text:style-name="Text_20_body">Il y a donc proportionnalité entre U et I.</text:p>
      <text:p text:style-name="Text_20_body">b. Le seul dipôle dont la tension à ses bornes est proportionnelle à l'intensité du courant qui le traverse est la résistance électrique. Ce dipôle est donc une résistance électrique.</text:p>
      <text:p text:style-name="Text_20_body">c. Pour calculer la résistance, il faut calculer  mais prenant les “bonnes” unités : U en V et I en A.</text:p>
      <text:p text:style-name="Text_20_body">d. On a U = 10v et R = . Les unités sont correctes pour l'utilisation de la formule. Pas besoin de convertir.</text:p>
      <text:p text:style-name="Text_20_body"><text:span text:style-name="Strong_20_Emphasis">Partie B</text:span></text:p>
      <text:p text:style-name="Text_20_body">a.</text:p>
      <text:p text:style-name="Text_20_body"><draw:frame draw:style-name="media" draw:name="1" text:anchor-type="as-char" draw:z-index="1" svg:width="23.865416666667cm" style:rel-width="100%" svg:height="13.414375cm" style:rel-height="scale"><draw:image xlink:href="Pictures/28cfb2f5cd1924e141c7f90b1f63de3e.png" xlink:type="simple" xlink:show="embed" xlink:actuate="onLoad"/></draw:frame></text:p>
      <text:p text:style-name="Text_20_body">b. On obtient une droite qui passe par l'origine donc U est proportionnel à I.</text:p>
      <text:h text:style-name="Heading_20_2" text:outline-level="2"><text:bookmark-start text:name="__RefHeading___lecon_loi_d_ohm_3"/><text:bookmark-start text:name="lecon_loi_d_ohm"/>2. Leçon loi d'ohm<text:bookmark-end text:name="__RefHeading___lecon_loi_d_ohm_3"/><text:bookmark-end text:name="lecon_loi_d_ohm"/></text:h>
      <text:h text:style-name="Heading_20_2" text:outline-level="2"><text:bookmark-start text:name="__RefHeading___la_mesure_de_la_vitesse_de_la_lumiere_4"/><text:bookmark-start text:name="la_mesure_de_la_vitesse_de_la_lumiere"/>3. La mesure de la vitesse de la lumière<text:bookmark-end text:name="__RefHeading___la_mesure_de_la_vitesse_de_la_lumiere_4"/><text:bookmark-end text:name="la_mesure_de_la_vitesse_de_la_lumie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9:35</meta:creation-date>
    <dc:creator>Generated</dc:creator>
    <dc:date>2026-09-02T02::09:35</dc:date>
    <dc:language>en-US</dc:language>
    <meta:editing-cycles>1</meta:editing-cycles>
    <meta:editing-duration>PT0S</meta:editing-duration>
    <dc:title>4eme:seance_28</dc:title>
  </office:meta>
</office:document-meta>
</file>