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4412954cb298d0075835e87a9c66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9"/><text:bookmark-start text:name="__RefHeading___seance_29_1"/><text:bookmark-start text:name="seance_29"/>Séance 29<text:bookmark-end text:name="__RefHeading___seance_29_1"/><text:bookmark-end text:name="seance_29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https://nuage03.apps.education.fr/index.php/s/JwZjsZKGct6dr8g</text:p>
      <text:p text:style-name="Text_20_body"><draw:frame draw:style-name="media" draw:name="0" text:anchor-type="as-char" draw:z-index="0" svg:width="24.60625cm" style:rel-width="100%" svg:height="14.710833333333cm" style:rel-height="scale"><draw:image xlink:href="Pictures/554412954cb298d0075835e87a9c66e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15:19</meta:creation-date>
    <dc:creator>Generated</dc:creator>
    <dc:date>2026-09-01T23::15:19</dc:date>
    <dc:language>en-US</dc:language>
    <meta:editing-cycles>1</meta:editing-cycles>
    <meta:editing-duration>PT0S</meta:editing-duration>
    <dc:title>4eme:seance_29</dc:title>
  </office:meta>
</office:document-meta>
</file>