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f843b1abcda6f888adc4d58b1cac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Un sac avec des billes a une masse de 456 g. On enlève 15 billes. On mesure à nouveau la masse du sac de billes, il ne fait plus que 408 g.Quelle est la masse d'une bille ?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Masse de 15 billes :</text:p><text:p text:style-name="Text_20_body">456 - 408 = 48 g</text:p><text:p text:style-name="Text_20_body">Masse d'une bille :</text:p><text:p text:style-name="Text_20_body">48 / 15 = 3,2 g</text:p></table:table-cell></table:table-row></table:table></draw:text-box></draw:frame></text:p>
      <text:h text:style-name="Heading_20_2" text:outline-level="2"><text:bookmark-start text:name="__RefHeading___travail_a_faire_sur_l_histoire_de_l_etude_de_l_air_suite_de_la_semaine_derniere_3"/><text:bookmark-start text:name="travail_a_faire_sur_l_histoire_de_l_etude_de_l_air_suite_de_la_semaine_derniere"/>2. Travail à faire sur l'histoire de l'étude de l'air (suite de la semaine dernière)<text:bookmark-end text:name="__RefHeading___travail_a_faire_sur_l_histoire_de_l_etude_de_l_air_suite_de_la_semaine_derniere_3"/><text:bookmark-end text:name="travail_a_faire_sur_l_histoire_de_l_etude_de_l_air_suite_de_la_semaine_derniere"/></text:h>
      <text:p text:style-name="Text_20_body">À faire sur ELEA</text:p>
      <text:h text:style-name="Heading_20_2" text:outline-level="2"><text:bookmark-start text:name="__RefHeading___chp_iique_trouve-t-on_dans_l_air_4"/><text:bookmark-start text:name="chp_iique_trouve-t-on_dans_l_air"/>3. Chp II : Que trouve-t-on dans l'air ?<text:bookmark-end text:name="__RefHeading___chp_iique_trouve-t-on_dans_l_air_4"/><text:bookmark-end text:name="chp_iique_trouve-t-on_dans_l_air"/></text:h>
      <text:p text:style-name="Text_20_body">https://nuage03.apps.education.fr/index.php/s/5NcTg5AroyZLYjz</text:p>
      <text:p text:style-name="Text_20_body"><draw:frame draw:style-name="media" draw:name="0" text:anchor-type="as-char" draw:z-index="0" svg:width="27.013958333333cm" style:rel-width="100%" svg:height="24.553333333333cm" style:rel-height="scale"><draw:image xlink:href="Pictures/9ef843b1abcda6f888adc4d58b1cacd0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côté leçon : Calculer la masse d'1L d'air à partir des valeu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3:18</meta:creation-date>
    <dc:creator>Generated</dc:creator>
    <dc:date>2026-09-02T07::43:18</dc:date>
    <dc:language>en-US</dc:language>
    <meta:editing-cycles>1</meta:editing-cycles>
    <meta:editing-duration>PT0S</meta:editing-duration>
    <dc:title>4eme:seance_3</dc:title>
  </office:meta>
</office:document-meta>
</file>