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1582c0a2a28784b23f3d7aec479b697.png"/>
  <manifest:file-entry manifest:media-type="image/png" manifest:full-path="Pictures/e3552905d3b3a002f818fb7f3797201e.png"/>
  <manifest:file-entry manifest:media-type="image/png" manifest:full-path="Pictures/9198ee0aa069fbd515f2dd970a7ce992.png"/>
  <manifest:file-entry manifest:media-type="image/png" manifest:full-path="Pictures/960962023a65eaa6a8f30327776caec0.png"/>
  <manifest:file-entry manifest:media-type="image/png" manifest:full-path="Pictures/b3bcf55e2498cf840b6d2f050b409ab6.png"/>
  <manifest:file-entry manifest:media-type="image/png" manifest:full-path="Pictures/dcc6bdf7f96eb8058e8540573ba63fe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4"/><text:bookmark-start text:name="__RefHeading___seance_4_1"/><text:bookmark-start text:name="seance_4"/>Séance 4<text:bookmark-end text:name="__RefHeading___seance_4_1"/><text:bookmark-end text:name="seance_4"/></text:h>
      <text:h text:style-name="Heading_20_2" text:outline-level="2"><text:bookmark-start text:name="__RefHeading___correction_2"/><text:bookmark-start text:name="correction"/>1. Correction<text:bookmark-end text:name="__RefHeading___correction_2"/><text:bookmark-end text:name="correcti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On pèse un ballon dégonflé.</text:p><text:p text:style-name="Text_20_body"><draw:frame draw:style-name="media" draw:name="0" text:anchor-type="as-char" draw:z-index="0" svg:width="16.933333333333cm" svg:height="22.568958333333cm"><draw:image xlink:href="Pictures/a1582c0a2a28784b23f3d7aec479b697.png" xlink:type="simple" xlink:show="embed" xlink:actuate="onLoad"/></draw:frame></text:p><text:p text:style-name="Text_20_body">m = 355g</text:p><text:p text:style-name="Text_20_body">On le gonfle.</text:p><text:p text:style-name="Text_20_body"><draw:frame draw:style-name="media" draw:name="1" text:anchor-type="as-char" draw:z-index="1" svg:width="16.933333333333cm" svg:height="12.7cm"><draw:image xlink:href="Pictures/e3552905d3b3a002f818fb7f3797201e.png" xlink:type="simple" xlink:show="embed" xlink:actuate="onLoad"/></draw:frame></text:p><text:p text:style-name="Text_20_body">On le pèse à nouveau.</text:p><text:p text:style-name="Text_20_body"><draw:frame draw:style-name="media" draw:name="2" text:anchor-type="as-char" draw:z-index="2" svg:width="16.933333333333cm" svg:height="22.568958333333cm"><draw:image xlink:href="Pictures/9198ee0aa069fbd515f2dd970a7ce992.png" xlink:type="simple" xlink:show="embed" xlink:actuate="onLoad"/></draw:frame></text:p><text:p text:style-name="Text_20_body">masse du ballon gonflé : 359g</text:p><text:p text:style-name="Text_20_body">On enlève 2L d'air du ballon.</text:p><text:p text:style-name="Text_20_body"><draw:frame draw:style-name="media" draw:name="3" text:anchor-type="as-char" draw:z-index="3" svg:width="16.933333333333cm" svg:height="22.568958333333cm"><draw:image xlink:href="Pictures/960962023a65eaa6a8f30327776caec0.png" xlink:type="simple" xlink:show="embed" xlink:actuate="onLoad"/></draw:frame></text:p><text:p text:style-name="Text_20_body">On le pèse à nouveau.</text:p><text:p text:style-name="Text_20_body"><draw:frame draw:style-name="media" draw:name="4" text:anchor-type="as-char" draw:z-index="4" svg:width="16.933333333333cm" svg:height="22.568958333333cm"><draw:image xlink:href="Pictures/b3bcf55e2498cf840b6d2f050b409ab6.png" xlink:type="simple" xlink:show="embed" xlink:actuate="onLoad"/></draw:frame></text:p><text:p text:style-name="Text_20_body">La masse a diminué de 359-357=2g.</text:p><text:p text:style-name="Text_20_body">D'après cette expérience, on peut en déduire qu'2L d'air a une masse de 2g. Quelle est la masse d'1L d'air ?</text:p><table:table table:style-name="Table"><table:table-column/><table:table-column/><table:table-row><table:table-cell office:value-type="string" table:style-name="tableheader"><text:p text:style-name="Table_20_Heading"> <text:line-break/>Masse en g</text:p></table:table-cell><table:table-cell office:value-type="string" table:style-name="tableheader"><text:p text:style-name="Table_20_Heading"> <text:line-break/>Volume en L</text:p></table:table-cell></table:table-row><table:table-row><table:table-cell office:value-type="string" table:style-name="tablecell"><text:p text:style-name="tablealignleft"> <text:line-break/>2g</text:p></table:table-cell><table:table-cell office:value-type="string" table:style-name="tablecell"><text:p text:style-name="tablealignleft"> <text:line-break/>2L</text:p></table:table-cell></table:table-row><table:table-row><table:table-cell office:value-type="string" table:style-name="tablecell"><text:p text:style-name="tablealignleft"> <text:line-break/>?</text:p></table:table-cell><table:table-cell office:value-type="string" table:style-name="tablecell"><text:p text:style-name="tablealignleft"> <text:line-break/>1L</text:p></table:table-cell></table:table-row></table:table><text:p text:style-name="Text_20_body">Dans les conditions usuelles de température et de pression (20°C et 1013 hPa), la masse d'1L d'air est d'environ 1g.</text:p><text:p text:style-name="Text_20_body">Toute matière a une masse mais elle est plus ou moins facile à mesurer.</text:p></table:table-cell></table:table-row></table:table></draw:text-box></draw:frame></text:p>
      <text:h text:style-name="Heading_20_2" text:outline-level="2"><text:bookmark-start text:name="__RefHeading___exercices_cote_exercice_3"/><text:bookmark-start text:name="exercices_cote_exercice"/>2. Exercices côté exercice<text:bookmark-end text:name="__RefHeading___exercices_cote_exercice_3"/><text:bookmark-end text:name="exercices_cote_exercice"/></text:h>
      <text:p text:style-name="Text_20_body">https://nuage03.apps.education.fr/index.php/s/Q4F6MbbZXida2XL</text:p>
      <text:p text:style-name="Text_20_body"><draw:frame draw:style-name="media" draw:name="5" text:anchor-type="as-char" draw:z-index="5" svg:width="22.965833333333cm" style:rel-width="100%" svg:height="24.712083333333cm" style:rel-height="scale"><draw:image xlink:href="Pictures/dcc6bdf7f96eb8058e8540573ba63fea.png" xlink:type="simple" xlink:show="embed" xlink:actuate="onLoad"/></draw:frame></text:p>
      <text:h text:style-name="Heading_20_2" text:outline-level="2"><text:bookmark-start text:name="__RefHeading___tp_comment_identifier_le_dioxygene_4"/><text:bookmark-start text:name="tp_comment_identifier_le_dioxygene"/>3. TP comment identifier le dioxygène ?<text:bookmark-end text:name="__RefHeading___tp_comment_identifier_le_dioxygene_4"/><text:bookmark-end text:name="tp_comment_identifier_le_dioxygene"/></text:h>
      <text:p text:style-name="Text_20_body">Vous devez expliquer à quelqu'un comment on fait pour tester la présence de dioxygène dans un bocal.</text:p>
      <text:p text:style-name="Text_20_body">Pour identifier le dioxygène :</text:p>
      <text:p text:style-name="Text_20_body">- on allume un buchette</text:p>
      <text:p text:style-name="Text_20_body">- on obtient une braise</text:p>
      <text:p text:style-name="Text_20_body">- on éteint la flamme</text:p>
      <text:p text:style-name="Text_20_body">- on plonge la buchette dans le bocal</text:p>
      <text:p text:style-name="Text_20_body">- …</text:p>
      <text:p text:style-name="Text_20_body">Faire un ou plusieurs schémas pour expliquer comment vous procédez.</text:p>
      <text:p text:style-name="Text_20_body">Compléter avec quelques phrases.</text:p>
      <text:h text:style-name="Heading_20_2" text:outline-level="2"><text:bookmark-start text:name="__RefHeading___ds_sur_tout_5"/><text:bookmark-start text:name="ds_sur_tout"/>4. DS sur TOUT<text:bookmark-end text:name="__RefHeading___ds_sur_tout_5"/><text:bookmark-end text:name="ds_sur_tou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41:10</meta:creation-date>
    <dc:creator>Generated</dc:creator>
    <dc:date>2026-09-01T23::41:10</dc:date>
    <dc:language>en-US</dc:language>
    <meta:editing-cycles>1</meta:editing-cycles>
    <meta:editing-duration>PT0S</meta:editing-duration>
    <dc:title>4eme:seance_4</dc:title>
  </office:meta>
</office:document-meta>
</file>