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748ff4dce077ed8ade0fc6b7d52ab.png"/>
  <manifest:file-entry manifest:media-type="image/png" manifest:full-path="Pictures/3f9d9dea9d89acb7b86d54a4cb605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combustion_du_carbone_3"/><text:bookmark-start text:name="combustion_du_carbone"/>2. Combustion du carbone<text:bookmark-end text:name="__RefHeading___combustion_du_carbone_3"/><text:bookmark-end text:name="combustion_du_carbone"/></text:h>
      <text:p text:style-name="Text_20_body">https://nuage03.apps.education.fr/index.php/s/23YGKMxaw7cqdqs</text:p>
      <text:p text:style-name="Text_20_body"><draw:frame draw:style-name="media" draw:name="0" text:anchor-type="as-char" draw:z-index="0" svg:width="23.8125cm" style:rel-width="100%" svg:height="21.695833333333cm" style:rel-height="scale"><draw:image xlink:href="Pictures/c57748ff4dce077ed8ade0fc6b7d52a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1" text:anchor-type="as-char" draw:z-index="1" svg:width="23.547916666667cm" style:rel-width="100%" svg:height="11.059583333333cm" style:rel-height="scale"><draw:image xlink:href="Pictures/3f9d9dea9d89acb7b86d54a4cb6052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4:07</meta:creation-date>
    <dc:creator>Generated</dc:creator>
    <dc:date>2026-09-01T17::44:07</dc:date>
    <dc:language>en-US</dc:language>
    <meta:editing-cycles>1</meta:editing-cycles>
    <meta:editing-duration>PT0S</meta:editing-duration>
    <dc:title>4eme:seance_5</dc:title>
  </office:meta>
</office:document-meta>
</file>