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47aafebb08e6c28673ec425b68d05c.png"/>
  <manifest:file-entry manifest:media-type="image/png" manifest:full-path="Pictures/a52169657e09dd583c9ee9da8a714401.png"/>
  <manifest:file-entry manifest:media-type="image/png" manifest:full-path="Pictures/d95240d8d89b606a479d7d32a7806419.png"/>
  <manifest:file-entry manifest:media-type="image/png" manifest:full-path="Pictures/a56ccecf27668c038e40432bba01a819.png"/>
  <manifest:file-entry manifest:media-type="image/png" manifest:full-path="Pictures/8b8f8b1607c90d7c6923f353ca1111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9"/><text:bookmark-start text:name="__RefHeading___seance_9_1"/><text:bookmark-start text:name="seance_9"/>Séance 9<text:bookmark-end text:name="__RefHeading___seance_9_1"/><text:bookmark-end text:name="seance_9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list text:style-name="Numbering_20_1" text:continue-numbering="false">
        <text:list-item/>
      </text:list>
      <text:p text:style-name="Text_20_body"><text:span text:style-name="Strong_20_Emphasis">Méthane (CH₄)</text:span> <text:line-break/>Dans la molécule de méthane, il y a 1 atome de carbone et 4 atomes d’hydrogène.</text:p>
      <text:list text:style-name="Numbering_20_1" text:continue-numbering="false">
        <text:list-item/>
      </text:list>
      <text:p text:style-name="Text_20_body"><text:span text:style-name="Strong_20_Emphasis">Formaldéhyde (CH₂O)</text:span> <text:line-break/>Dans la molécule de formaldéhyde, il y a 1 atome de carbone, 2 atomes d’hydrogène et 1 atome d’oxygène.</text:p>
      <text:list text:style-name="Numbering_20_1" text:continue-numbering="false">
        <text:list-item/>
      </text:list>
      <text:p text:style-name="Text_20_body"><text:span text:style-name="Strong_20_Emphasis">Acide acétique (C₂H₄O₂)</text:span> <text:line-break/>Dans la molécule d’acide acétique, il y a 2 atomes de carbone, 4 atomes d’hydrogène et 2 atomes d’oxygène.</text:p>
      <text:list text:style-name="Numbering_20_1" text:continue-numbering="false">
        <text:list-item/>
      </text:list>
      <text:p text:style-name="Text_20_body"><text:span text:style-name="Strong_20_Emphasis">Ammoniac (NH₃)</text:span> <text:line-break/>Dans la molécule d’ammoniac, il y a 1 atome d’azote et 3 atomes d’hydrogène.</text:p>
      <text:list text:style-name="Numbering_20_1" text:continue-numbering="false">
        <text:list-item/>
      </text:list>
      <text:p text:style-name="Text_20_body"><text:span text:style-name="Strong_20_Emphasis">Méthanol (CH₄O)</text:span> <text:line-break/>Dans la molécule de méthanol, il y a 1 atome de carbone, 4 atomes d’hydrogène et 1 atome d’oxygène.</text:p>
      <text:list text:style-name="Numbering_20_1" text:continue-numbering="false">
        <text:list-item/>
      </text:list>
      <text:p text:style-name="Text_20_body"><text:span text:style-name="Strong_20_Emphasis">Urée (CH₄N₂O)</text:span> <text:line-break/>Dans la molécule d’urée, il y a 1 atome de carbone, 4 atomes d’hydrogène, 2 atomes d’azote et 1 atome d’oxygène.</text:p>
      <text:list text:style-name="Numbering_20_1" text:continue-numbering="false">
        <text:list-item/>
      </text:list>
      <text:p text:style-name="Text_20_body"><text:span text:style-name="Strong_20_Emphasis">Dioxyde de carbone (CO₂)</text:span> <text:line-break/>Dans la molécule de dioxyde de carbone, il y a 1 atome de carbone et 2 atomes d’oxygène.</text:p>
      <text:list text:style-name="Numbering_20_1" text:continue-numbering="false">
        <text:list-item/>
      </text:list>
      <text:p text:style-name="Text_20_body"><text:span text:style-name="Strong_20_Emphasis">Éthanol (C₂H₆O)</text:span> <text:line-break/>Dans la molécule d’éthanol, il y a 2 atomes de carbone, 6 atomes d’hydrogène et 1 atome d’oxygène.</text:p>
      <text:list text:style-name="Numbering_20_1" text:continue-numbering="false">
        <text:list-item/>
      </text:list>
      <text:p text:style-name="Text_20_body"><text:span text:style-name="Strong_20_Emphasis">Acétone (C₃H₆O)</text:span> <text:line-break/>Dans la molécule d’acétone, il y a 3 atomes de carbone, 6 atomes d’hydrogène et 1 atome d’oxygène.</text:p>
      <text:h text:style-name="Heading_20_2" text:outline-level="2"><text:bookmark-start text:name="__RefHeading___suite_et_fin_de_la_lecon_3"/><text:bookmark-start text:name="suite_et_fin_de_la_lecon"/>2. Suite et fin de la leçon<text:bookmark-end text:name="__RefHeading___suite_et_fin_de_la_lecon_3"/><text:bookmark-end text:name="suite_et_fin_de_la_lecon"/></text:h>
      <text:p text:style-name="Text_20_body"><draw:frame draw:style-name="media" draw:name="0" text:anchor-type="as-char" draw:z-index="0" svg:width="26.564166666667cm" style:rel-width="100%" svg:height="14.155208333333cm" style:rel-height="scale"><draw:image xlink:href="Pictures/6247aafebb08e6c28673ec425b68d05c.png" xlink:type="simple" xlink:show="embed" xlink:actuate="onLoad"/></draw:frame></text:p>
      <text:p text:style-name="Text_20_body"><draw:frame draw:style-name="media" draw:name="1" text:anchor-type="as-char" draw:z-index="1" svg:width="26.67cm" style:rel-width="100%" svg:height="20.611041666667cm" style:rel-height="scale"><draw:image xlink:href="Pictures/a52169657e09dd583c9ee9da8a714401.png" xlink:type="simple" xlink:show="embed" xlink:actuate="onLoad"/></draw:frame></text:p>
      <text:h text:style-name="Heading_20_2" text:outline-level="2"><text:bookmark-start text:name="__RefHeading___exercices_4"/><text:bookmark-start text:name="exercices"/>3. Exercices<text:bookmark-end text:name="__RefHeading___exercices_4"/><text:bookmark-end text:name="exercices"/></text:h>
      <text:p text:style-name="Text_20_body">ERREUR A CORRIGER DANS l'EXERCICE 2</text:p>
      <text:p text:style-name="Text_20_body"><draw:frame draw:style-name="media" draw:name="2" text:anchor-type="as-char" draw:z-index="2" svg:width="23.362708333333cm" style:rel-width="100%" svg:height="7.4347916666667cm" style:rel-height="scale"><draw:image xlink:href="Pictures/d95240d8d89b606a479d7d32a7806419.png" xlink:type="simple" xlink:show="embed" xlink:actuate="onLoad"/></draw:frame></text:p>
      <text:p text:style-name="Text_20_body">Exercice 2 et 3 à faire en classe</text:p>
      <text:p text:style-name="Text_20_body">https://nuage03.apps.education.fr/index.php/s/LncCGrj2MKafztA</text:p>
      <text:p text:style-name="Text_20_body"><draw:frame draw:style-name="media" draw:name="3" text:anchor-type="as-char" draw:z-index="3" svg:width="21.166666666667cm" style:rel-width="100%" svg:height="15.531041666667cm" style:rel-height="scale"><draw:image xlink:href="Pictures/a56ccecf27668c038e40432bba01a819.png" xlink:type="simple" xlink:show="embed" xlink:actuate="onLoad"/></draw:frame></text:p>
      <text:p text:style-name="Text_20_body"><draw:frame draw:style-name="media" draw:name="4" text:anchor-type="as-char" draw:z-index="4" svg:width="31.141458333333cm" style:rel-width="100%" svg:height="19.023541666667cm" style:rel-height="scale"><draw:image xlink:href="Pictures/8b8f8b1607c90d7c6923f353ca111133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Exercice 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5:31</meta:creation-date>
    <dc:creator>Generated</dc:creator>
    <dc:date>2026-09-01T21::05:31</dc:date>
    <dc:language>en-US</dc:language>
    <meta:editing-cycles>1</meta:editing-cycles>
    <meta:editing-duration>PT0S</meta:editing-duration>
    <dc:title>4eme:seance_9</dc:title>
  </office:meta>
</office:document-meta>
</file>