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c34a242c9c32a8b68eabf433329e32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ance_du_12:05:20"/><text:bookmark-start text:name="__RefHeading___seance_du_12_05_20_1"/><text:bookmark-start text:name="seance_du_12_05_20"/>Séance du 12/05/20<text:bookmark-end text:name="__RefHeading___seance_du_12_05_20_1"/><text:bookmark-end text:name="seance_du_12_05_20"/></text:h>
      <text:h text:style-name="Heading_20_2" text:outline-level="2"><text:bookmark-start text:name="__RefHeading___correction_activites_1_et_2_p_178_179_2"/><text:bookmark-start text:name="correction_activites_1_et_2_p_178_179"/>1. Correction activités 1 et 2 p 178 179<text:bookmark-end text:name="__RefHeading___correction_activites_1_et_2_p_178_179_2"/><text:bookmark-end text:name="correction_activites_1_et_2_p_178_179"/></text:h>
      <text:h text:style-name="Heading_20_2" text:outline-level="2"><text:bookmark-start text:name="__RefHeading___activite_sur_le_pdf_3"/><text:bookmark-start text:name="activite_sur_le_pdf"/>2. Activité sur le PDF<text:bookmark-end text:name="__RefHeading___activite_sur_le_pdf_3"/><text:bookmark-end text:name="activite_sur_le_pdf"/></text:h>
      <text:h text:style-name="Heading_20_2" text:outline-level="2"><text:bookmark-start text:name="__RefHeading___activite_passengers_4"/><text:bookmark-start text:name="activite_passengers"/>3. Activité "Passengers"<text:bookmark-end text:name="__RefHeading___activite_passengers_4"/><text:bookmark-end text:name="activite_passengers"/></text:h>
      <text:p text:style-name="Text_20_body">Regarder la vidéo, répondre aux questions sur votre cahier côté exercice puis envoyer une photo de votre travail.</text:p>
      <text:p text:style-name="Text_20_body"><draw:frame draw:style-name="media" draw:name="0" text:anchor-type="as-char" draw:z-index="0" svg:width="21.166666666667cm" style:rel-width="100%" svg:height="15.875cm" style:rel-height="scale"><draw:image xlink:href="Pictures/7c34a242c9c32a8b68eabf433329e324.png" xlink:type="simple" xlink:show="embed" xlink:actuate="onLoad"/></draw:frame></text:p>
      <text:p text:style-name="Text_20_body">1. Quelle distance en année lumière se trouve le vaisseau quand le message est envoyé ?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4::45:26</meta:creation-date>
    <dc:creator>Generated</dc:creator>
    <dc:date>2026-09-02T04::45:26</dc:date>
    <dc:language>en-US</dc:language>
    <meta:editing-cycles>1</meta:editing-cycles>
    <meta:editing-duration>PT0S</meta:editing-duration>
    <dc:title>4eme:seance_du_12:05:20</dc:title>
  </office:meta>
</office:document-meta>
</file>