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746949f6d5176518f8d4b590e1dc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2_05_22_4abe"/><text:bookmark-start text:name="__RefHeading___semaine_du_02_05_22_1"/><text:bookmark-start text:name="semaine_du_02_05_22"/>Semaine du 02/05/22<text:bookmark-end text:name="__RefHeading___semaine_du_02_05_22_1"/><text:bookmark-end text:name="semaine_du_02_05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 9 p 40</text:span></text:p>
      <text:p text:style-name="Text_20_body">a. A : Gaz : molécules espacées, en mouvement et désordonnées</text:p>
      <text:p text:style-name="Text_20_body">B : Solide : molécules ordonnées, immobiles et qui se touchent</text:p>
      <text:p text:style-name="Text_20_body">C : Liquide : molécules en mouvement, désordonnées et qui se touchent</text:p>
      <text:p text:style-name="Text_20_body">b. Solide : sont immobiles</text:p>
      <text:p text:style-name="Text_20_body">Liquide : clissent les unes sur les autres</text:p>
      <text:p text:style-name="Text_20_body">gaz : sont très agitées</text:p>
      <text:p text:style-name="Text_20_body"><text:span text:style-name="Strong_20_Emphasis">Ex 11 p 40</text:span></text:p>
      <text:p text:style-name="Text_20_body">a. un liquide est incompressible car on ne peut pas appuyer sur le piston de la seringue</text:p>
      <text:p text:style-name="Text_20_body">b. <draw:frame draw:style-name="media" draw:name="0" text:anchor-type="as-char" draw:z-index="0" svg:width="16.642291666667cm" svg:height="1.5610416666667cm"><draw:image xlink:href="Pictures/16746949f6d5176518f8d4b590e1dcba.png" xlink:type="simple" xlink:show="embed" xlink:actuate="onLoad"/></draw:frame></text:p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p text:style-name="Text_20_body">&lt;/hidden&gt;</text:p>
      <text:h text:style-name="Heading_20_2" text:outline-level="2"><text:bookmark-start text:name="__RefHeading___chronophotographie_3"/><text:bookmark-start text:name="chronophotographie"/>2. Chronophotographie<text:bookmark-end text:name="__RefHeading___chronophotographie_3"/><text:bookmark-end text:name="chronophotographie"/></text:h>
      <text:p text:style-name="Text_20_body">Utilisation de Fizziq</text:p>
      <text:h text:style-name="Heading_20_2" text:outline-level="2"><text:bookmark-start text:name="__RefHeading___exercices_faits_en_classe_4"/><text:bookmark-start text:name="exercices_faits_en_classe"/>3. Exercices faits en classe<text:bookmark-end text:name="__RefHeading___exercices_faits_en_classe_4"/><text:bookmark-end text:name="exercices_faits_en_classe"/></text:h>
      <text:p text:style-name="Text_20_body">Ex 15 18 p 41 42</text:p>
      <text:p text:style-name="Text_20_body">&lt;hidden&gt;</text:p>
      <text:p text:style-name="Text_20_body"><text:span text:style-name="Strong_20_Emphasis">Exercice 15 p 41</text:span></text:p>
      <text:p text:style-name="Text_20_body">a. Un gaz est compressible.</text:p>
      <text:p text:style-name="Text_20_body">b. 414bc1e6daf3329dd4edb52418781f20.png}}</text:p>
      <text:p text:style-name="Text_20_body">On peut appuyer sur le piston signifie que c'est encore du gaz à la fin.</text:p>
      <text:p text:style-name="Text_20_body">c. On peut tirer sur le piston car rien ne bloque le piston.</text:p>
      <text:p text:style-name="Text_20_body">9592e465abc50fb9025098694519cfaa.png}}</text:p>
      <text:p text:style-name="Text_20_body"><text:span text:style-name="Strong_20_Emphasis">Exercice 18 p 42</text:span></text:p>
      <text:p text:style-name="Text_20_body">Il y a plusieurs possibilités :</text:p>
      <text:p text:style-name="Text_20_body">- ils ont mis moins de gaz propulseur (en marron). Le déodorant liquide au dessous est en même quantité au dessous.</text:p>
      <text:p text:style-name="Text_20_body">804c7bc551f7b2fa4ec781d0ffd4749c.png}}</text:p>
      <text:p text:style-name="Text_20_body">- ils ont comprimé le gaz</text:p>
      <text:p text:style-name="Text_20_body">231f5c0872aa03a385ac0224e73b8c80.png}}</text:p>
      <text:p text:style-name="Text_20_body">La réponse :</text:p>
      <text:p text:style-name="Text_20_body">https://youtu.be/JxkxPdY2pVQ</text:p>
      <text:p text:style-name="Text_20_body">&lt;/hidden&gt;</text:p>
      <text:h text:style-name="Heading_20_2" text:outline-level="2"><text:bookmark-start text:name="__RefHeading___pour_la_prochaine_fois_5"/><text:bookmark-start text:name="pour_la_prochaine_fois"/>4. Pour la prochaine fois<text:bookmark-end text:name="__RefHeading___pour_la_prochaine_fois_5"/><text:bookmark-end text:name="pour_la_prochaine_fois"/></text:h>
      <text:p text:style-name="Text_20_body">DS Chapitre II : La constitution de la ma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3:16</meta:creation-date>
    <dc:creator>Generated</dc:creator>
    <dc:date>2026-09-02T01::33:16</dc:date>
    <dc:language>en-US</dc:language>
    <meta:editing-cycles>1</meta:editing-cycles>
    <meta:editing-duration>PT0S</meta:editing-duration>
    <dc:title>4eme:semaine_02_05_22_4abe</dc:title>
  </office:meta>
</office:document-meta>
</file>