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d7075a5b23ceeba40acd2e16f0f30b.png"/>
  <manifest:file-entry manifest:media-type="image/png" manifest:full-path="Pictures/a89f5ac409595f5d06469324f397d0f4.png"/>
  <manifest:file-entry manifest:media-type="image/png" manifest:full-path="Pictures/c3034b812eaa59f21caae22ea8de7463.png"/>
  <manifest:file-entry manifest:media-type="image/png" manifest:full-path="Pictures/ffe37266b18815e9772da22080b8f3cf.png"/>
  <manifest:file-entry manifest:media-type="image/png" manifest:full-path="Pictures/ab5165bb01f6015bf3b11f88e3a3c4d2.png"/>
  <manifest:file-entry manifest:media-type="image/png" manifest:full-path="Pictures/63b1a2d2eabc2f07b5d356edbc6959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2_05_22_4cd"/><text:bookmark-start text:name="__RefHeading___semaine_du_2_05_22_1"/><text:bookmark-start text:name="semaine_du_2_05_22"/>Semaine du 2/05/22<text:bookmark-end text:name="__RefHeading___semaine_du_2_05_22_1"/><text:bookmark-end text:name="semaine_du_2_05_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<text:span text:style-name="Strong_20_Emphasis">Exercice 15 p 41</text:span></text:p>
      <text:p text:style-name="Text_20_body">a. Un gaz est compressible.</text:p>
      <text:p text:style-name="Text_20_body">b. <draw:frame draw:style-name="media" draw:name="0" text:anchor-type="as-char" draw:z-index="0" svg:width="17.224375cm" style:rel-width="100%" svg:height="1.6139583333333cm" style:rel-height="scale"><draw:image xlink:href="Pictures/09d7075a5b23ceeba40acd2e16f0f30b.png" xlink:type="simple" xlink:show="embed" xlink:actuate="onLoad"/></draw:frame></text:p>
      <text:p text:style-name="Text_20_body">On peut appuyer sur le piston signifie que c'est encore du gaz à la fin.</text:p>
      <text:p text:style-name="Text_20_body">c. On peut tirer sur le piston car rien ne bloque le piston.</text:p>
      <text:p text:style-name="Text_20_body"><draw:frame draw:style-name="media" draw:name="1" text:anchor-type="as-char" draw:z-index="1" svg:width="18.785416666667cm" style:rel-width="100%" svg:height="1.666875cm" style:rel-height="scale"><draw:image xlink:href="Pictures/a89f5ac409595f5d06469324f397d0f4.png" xlink:type="simple" xlink:show="embed" xlink:actuate="onLoad"/></draw:frame></text:p>
      <text:p text:style-name="Text_20_body"><text:span text:style-name="Strong_20_Emphasis">Exercice 18 p 42</text:span></text:p>
      <text:p text:style-name="Text_20_body">Il y a plusieurs possibilités :</text:p>
      <text:p text:style-name="Text_20_body">- ils ont mis moins de gaz propulseur (en marron). Le déodorant liquide au dessous est en même quantité au dessous.</text:p>
      <text:p text:style-name="Text_20_body"><draw:frame draw:style-name="media" draw:name="2" text:anchor-type="as-char" draw:z-index="2" svg:width="4.524375cm" style:rel-width="100%" svg:height="5.5033333333333cm" style:rel-height="scale"><draw:image xlink:href="Pictures/c3034b812eaa59f21caae22ea8de7463.png" xlink:type="simple" xlink:show="embed" xlink:actuate="onLoad"/></draw:frame></text:p>
      <text:p text:style-name="Text_20_body">- ils ont comprimé le gaz</text:p>
      <text:p text:style-name="Text_20_body"><draw:frame draw:style-name="media" draw:name="3" text:anchor-type="as-char" draw:z-index="3" svg:width="4.524375cm" style:rel-width="100%" svg:height="5.5033333333333cm" style:rel-height="scale"><draw:image xlink:href="Pictures/ffe37266b18815e9772da22080b8f3cf.png" xlink:type="simple" xlink:show="embed" xlink:actuate="onLoad"/></draw:frame></text:p>
      <text:p text:style-name="Text_20_body">La réponse :</text:p>
      <text:p text:style-name="Text_20_body">https://youtu.be/JxkxPdY2pVQ</text:p>
      <text:p text:style-name="Text_20_body">&lt;/hidden&gt;</text:p>
      <text:h text:style-name="Heading_20_2" text:outline-level="2"><text:bookmark-start text:name="__RefHeading___ds_chapitre_iila_constitution_de_la_matiere_3"/><text:bookmark-start text:name="ds_chapitre_iila_constitution_de_la_matiere"/>2. DS Chapitre II : La constitution de la matière<text:bookmark-end text:name="__RefHeading___ds_chapitre_iila_constitution_de_la_matiere_3"/><text:bookmark-end text:name="ds_chapitre_iila_constitution_de_la_matiere"/></text:h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II : Composition et qualité de l'air</text:span></text:p><text:p text:style-name="Text_20_body"><text:span text:style-name="Emphasis">Orthographe :</text:span></text:p><text:p text:style-name="Text_20_body"><text:span text:style-name="Emphasis">Air (masculin) et pas Aire (surface, féminin)</text:span></text:p><text:p text:style-name="Text_20_body"><text:span text:style-name="Emphasis">Gaz est un mot invariable</text:span></text:p><text:p text:style-name="Text_20_body"><text:span text:style-name="Strong_20_Emphasis">I. De quoi est composé l’air que nous respirons ?</text:span></text:p><text:p text:style-name="Text_20_body">L'atmosphère terrestre est un mélange homogène de plusieurs gaz : environ 80% de diazote,environ 20% de dioxygène(moins de 1% de dioxyde de carbone et d'argon).</text:p><text:p text:style-name="Text_20_body"><draw:frame draw:style-name="media" draw:name="4" text:anchor-type="as-char" draw:z-index="4" svg:width="7.9904166666667cm" style:rel-width="100%" svg:height="7.0114583333333cm" style:rel-height="scale"><draw:image xlink:href="Pictures/ab5165bb01f6015bf3b11f88e3a3c4d2.png" xlink:type="simple" xlink:show="embed" xlink:actuate="onLoad"/></draw:frame></text:p><text:p text:style-name="Text_20_body"><text:span text:style-name="Strong_20_Emphasis">II. La masse de l'air</text:span></text:p><text:p text:style-name="Text_20_body">Dans les conditions usuelles de température et de pression (20°C et 1013 hPa), la masse d'1L d'air est d'environ 1g.</text:p><text:p text:style-name="Text_20_body">Toute matière a une masse mais elle est plus ou moins facile à mesurer.</text:p><text:p text:style-name="Text_20_body"><text:span text:style-name="Strong_20_Emphasis">III. Que contient l'air pollué ?</text:span></text:p><text:p text:style-name="Text_20_body">Activité p 48<text:line-break/>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ctivité p 49</text:p>
      <text:p text:style-name="Text_20_body">Apporter une canette vide pour la semaine prochaine</text:p>
      <text:p text:style-name="Text_20_body"><draw:frame draw:style-name="media" draw:name="5" text:anchor-type="as-char" draw:z-index="5" svg:width="19.05cm" style:rel-width="100%" svg:height="25.4cm" style:rel-height="scale"><draw:image xlink:href="Pictures/63b1a2d2eabc2f07b5d356edbc6959c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7:52</meta:creation-date>
    <dc:creator>Generated</dc:creator>
    <dc:date>2026-09-02T03::47:52</dc:date>
    <dc:language>en-US</dc:language>
    <meta:editing-cycles>1</meta:editing-cycles>
    <meta:editing-duration>PT0S</meta:editing-duration>
    <dc:title>4eme:semaine_02_05_22_4cd</dc:title>
  </office:meta>
</office:document-meta>
</file>