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6_12_21_4c_4d"/><text:bookmark-start text:name="__RefHeading___semaine_du_6_12_21_1"/><text:bookmark-start text:name="semaine_du_6_12_21"/>Semaine du 6/12/21<text:bookmark-end text:name="__RefHeading___semaine_du_6_12_21_1"/><text:bookmark-end text:name="semaine_du_6_12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12:05</meta:creation-date>
    <dc:creator>Generated</dc:creator>
    <dc:date>2026-09-02T08::12:05</dc:date>
    <dc:language>en-US</dc:language>
    <meta:editing-cycles>1</meta:editing-cycles>
    <meta:editing-duration>PT0S</meta:editing-duration>
    <dc:title>4eme:semaine_06_12_21_4c_4d</dc:title>
  </office:meta>
</office:document-meta>
</file>