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9_05_22_4abe"/><text:bookmark-start text:name="__RefHeading___semaine_du_9_05_22_1"/><text:bookmark-start text:name="semaine_du_9_05_22"/>Semaine du 9/05/22<text:bookmark-end text:name="__RefHeading___semaine_du_9_05_22_1"/><text:bookmark-end text:name="semaine_du_9_05_22"/></text:h>
      <text:h text:style-name="Heading_20_2" text:outline-level="2"><text:bookmark-start text:name="__RefHeading___ds_chapitre_iila_constitution_de_la_matiere_2"/><text:bookmark-start text:name="ds_chapitre_iila_constitution_de_la_matiere"/>1. DS Chapitre II : La constitution de la matière<text:bookmark-end text:name="__RefHeading___ds_chapitre_iila_constitution_de_la_matiere_2"/><text:bookmark-end text:name="ds_chapitre_iila_constitution_de_la_matier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II : Composition et qualité de l'air</text:span></text:p><text:p text:style-name="Text_20_body"><text:span text:style-name="Emphasis">Orthographe :</text:span></text:p><text:p text:style-name="Text_20_body"><text:span text:style-name="Emphasis">Air (masculin) et pas Aire (surface, féminin)</text:span></text:p><text:p text:style-name="Text_20_body"><text:span text:style-name="Emphasis">Gaz est un mot invariable</text:span></text:p><text:p text:style-name="Text_20_body"><text:span text:style-name="Strong_20_Emphasis">I. De quoi est composé l’air que nous respirons ?</text:span></text:p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<text:span text:style-name="Strong_20_Emphasis">II. La masse de l'air</text:span></text:p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text:p text:style-name="Text_20_body"><text:span text:style-name="Strong_20_Emphasis">III. Que contient l'air pollué ?</text:span></text:p><text:p text:style-name="Text_20_body">Activité p 48<text:line-break/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4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8:12</meta:creation-date>
    <dc:creator>Generated</dc:creator>
    <dc:date>2026-09-02T00::48:12</dc:date>
    <dc:language>en-US</dc:language>
    <meta:editing-cycles>1</meta:editing-cycles>
    <meta:editing-duration>PT0S</meta:editing-duration>
    <dc:title>4eme:semaine_09_05_22_4abe</dc:title>
  </office:meta>
</office:document-meta>
</file>