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  <manifest:file-entry manifest:media-type="image/png" manifest:full-path="Pictures/62bb26c2dc84f752c59fa8a90b7363f8.png"/>
  <manifest:file-entry manifest:media-type="image/png" manifest:full-path="Pictures/24940532992878e337513566a01e6a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1_04_22_4abe"/><text:bookmark-start text:name="__RefHeading___semaine_11_04_22_1"/><text:bookmark-start text:name="semaine_11_04_22"/>Semaine 11/04/22<text:bookmark-end text:name="__RefHeading___semaine_11_04_22_1"/><text:bookmark-end text:name="semaine_11_04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Activité 2 p 15</text:p>
      <text:h text:style-name="Heading_20_2" text:outline-level="2"><text:bookmark-start text:name="__RefHeading___correction_tp_3"/><text:bookmark-start text:name="correction_tp"/>2. Correction TP<text:bookmark-end text:name="__RefHeading___correction_tp_3"/><text:bookmark-end text:name="correction_tp"/></text:h>
      <text:p text:style-name="Text_20_body">TP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ila_constitution_de_la_matiere_5"/><text:bookmark-start text:name="chapitre_iila_constitution_de_la_matiere"/>Chapitre II : La constitution de la matière<text:bookmark-end text:name="__RefHeading___chapitre_iila_constitution_de_la_matiere_5"/><text:bookmark-end text:name="chapitre_iila_constitution_de_la_matiere"/></text:h><text:h text:style-name="Heading_20_2" text:outline-level="2"><text:bookmark-start text:name="__RefHeading___i._le_modele_moleculaire_6"/><text:bookmark-start text:name="i._le_modele_moleculaire"/>I. Le modèle moléculaire<text:bookmark-end text:name="__RefHeading___i._le_modele_moleculaire_6"/><text:bookmark-end text:name="i._le_modele_moleculaire"/></text:h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h text:style-name="Heading_20_2" text:outline-level="2"><text:bookmark-start text:name="__RefHeading___ii._les_etats_de_la_matiere_7"/><text:bookmark-start text:name="ii._les_etats_de_la_matiere"/>II. Les états de la matière<text:bookmark-end text:name="__RefHeading___ii._les_etats_de_la_matiere_7"/><text:bookmark-end text:name="ii._les_etats_de_la_matiere"/></text:h><text:h text:style-name="Heading_20_3" text:outline-level="3"><text:bookmark-start text:name="__RefHeading___l_etat_gazeux_8"/><text:bookmark-start text:name="l_etat_gazeux"/>1. L'état gazeux<text:bookmark-end text:name="__RefHeading___l_etat_gazeux_8"/><text:bookmark-end text:name="l_etat_gazeux"/></text:h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h text:style-name="Heading_20_3" text:outline-level="3"><text:bookmark-start text:name="__RefHeading___l_etat_liquide_9"/><text:bookmark-start text:name="l_etat_liquide"/>2. L'état liquide<text:bookmark-end text:name="__RefHeading___l_etat_liquide_9"/><text:bookmark-end text:name="l_etat_liquide"/></text:h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h text:style-name="Heading_20_3" text:outline-level="3"><text:bookmark-start text:name="__RefHeading___l_etat_solide_10"/><text:bookmark-start text:name="l_etat_solide"/>3. l'état solide<text:bookmark-end text:name="__RefHeading___l_etat_solide_10"/><text:bookmark-end text:name="l_etat_solide"/></text:h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11"/><text:bookmark-start text:name="iii._comment_explique-t-on"/>III. Comment explique-t-on ...<text:bookmark-end text:name="__RefHeading___iii._comment_explique-t-on_11"/><text:bookmark-end text:name="iii._comment_explique-t-on"/></text:h><text:h text:style-name="Heading_20_3" text:outline-level="3"><text:bookmark-start text:name="__RefHeading___la_compressibilite_d_un_gaz_12"/><text:bookmark-start text:name="la_compressibilite_d_un_gaz"/>1. La compressibilité d'un gaz<text:bookmark-end text:name="__RefHeading___la_compressibilite_d_un_gaz_12"/><text:bookmark-end text:name="la_compressibilite_d_un_gaz"/></text:h><text:p text:style-name="Text_20_body">Les molécules peuvent se rapprocher. Leur nombre ne change pas car la seringue est fermée.</text:p><text:p text:style-name="Text_20_body"><draw:frame draw:style-name="media" draw:name="3" text:anchor-type="as-char" draw:z-index="3" svg:width="17.224375cm" style:rel-width="100%" svg:height="1.6139583333333cm" style:rel-height="scale"><draw:image xlink:href="Pictures/62bb26c2dc84f752c59fa8a90b7363f8.png" xlink:type="simple" xlink:show="embed" xlink:actuate="onLoad"/></draw:frame></text:p><text:h text:style-name="Heading_20_3" text:outline-level="3"><text:bookmark-start text:name="__RefHeading___l_incompressibilite_d_un_liquide_ou_d_un_solide_13"/><text:bookmark-start text:name="l_incompressibilite_d_un_liquide_ou_d_un_solide"/>2. L'incompressibilité d'un liquide ou d'un solide<text:bookmark-end text:name="__RefHeading___l_incompressibilite_d_un_liquide_ou_d_un_solide_13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4" text:anchor-type="as-char" draw:z-index="4" svg:width="16.642291666667cm" svg:height="1.5610416666667cm"><draw:image xlink:href="Pictures/24940532992878e337513566a01e6a9b.png" xlink:type="simple" xlink:show="embed" xlink:actuate="onLoad"/></draw:frame></text:p><text:h text:style-name="Heading_20_3" text:outline-level="3"><text:bookmark-start text:name="__RefHeading___NoTitle_14"/><text:bookmark-start text:name="section"/><text:bookmark-end text:name="__RefHeading___NoTitle_14"/><text:bookmark-end text:name="section"/></text:h><text:h text:style-name="Heading_20_3" text:outline-level="3"><text:bookmark-start text:name="__RefHeading___comportement_de_la_seringue_15"/><text:bookmark-start text:name="comportement_de_la_seringue"/>3. Comportement de la seringue<text:bookmark-end text:name="__RefHeading___comportement_de_la_seringue_15"/><text:bookmark-end text:name="comportement_de_la_seringue"/></text:h><text:p text:style-name="Text_20_body">Pourquoi le piston revient en place tout seul ?</text:p><text:p text:style-name="Text_20_body">Animation JP Fornat : https://www.pccl.fr/physique_chimie_college_lycee/quatrieme/chimie/air_pression.htm</text:p><text:h text:style-name="Heading_20_3" text:outline-level="3"><text:bookmark-start text:name="__RefHeading___conservation_de_la_masse_lors_d_un_melange_eau_sel_16"/><text:bookmark-start text:name="conservation_de_la_masse_lors_d_un_melange_eau_sel"/>4. Conservation de la masse lors d'un mélange eau sel<text:bookmark-end text:name="__RefHeading___conservation_de_la_masse_lors_d_un_melange_eau_sel_16"/><text:bookmark-end text:name="conservation_de_la_masse_lors_d_un_melange_eau_sel"/></text:h><text:h text:style-name="Heading_20_3" text:outline-level="3"><text:bookmark-start text:name="__RefHeading___conservation_de_la_masse_lors_de_la_fusion_d_un_glacon_17"/><text:bookmark-start text:name="conservation_de_la_masse_lors_de_la_fusion_d_un_glacon"/>5. Conservation de la masse lors de la fusion d'un glaçon<text:bookmark-end text:name="__RefHeading___conservation_de_la_masse_lors_de_la_fusion_d_un_glacon_17"/><text:bookmark-end text:name="conservation_de_la_masse_lors_de_la_fusion_d_un_glacon"/></text:h><text:p text:style-name="Text_20_body">La masse ne varie pas car le nombre de molécule ne change pas.</text:p><text:h text:style-name="Heading_20_3" text:outline-level="3"><text:bookmark-start text:name="__RefHeading___pourquoi_le_linge_seche_plus_vite_quand_on_il_y_a_du_vent_18"/><text:bookmark-start text:name="pourquoi_le_linge_seche_plus_vite_quand_on_il_y_a_du_vent"/>6. Pourquoi le linge sèche plus vite quand on il y a du vent<text:bookmark-end text:name="__RefHeading___pourquoi_le_linge_seche_plus_vite_quand_on_il_y_a_du_vent_18"/><text:bookmark-end text:name="pourquoi_le_linge_seche_plus_vite_quand_on_il_y_a_du_vent"/></text:h><text:h text:style-name="Heading_20_3" text:outline-level="3"><text:bookmark-start text:name="__RefHeading___pour_un_liquide_n_a_pas_de_forme_propre_19"/><text:bookmark-start text:name="pour_un_liquide_n_a_pas_de_forme_propre"/>7. Pour un liquide n'a pas de forme propre<text:bookmark-end text:name="__RefHeading___pour_un_liquide_n_a_pas_de_forme_propre_19"/><text:bookmark-end text:name="pour_un_liquide_n_a_pas_de_forme_propre"/></text:h><text:h text:style-name="Heading_20_3" text:outline-level="3"><text:bookmark-start text:name="__RefHeading___eau_liquide_qui_devient_de_la_vapeur_20"/><text:bookmark-start text:name="eau_liquide_qui_devient_de_la_vapeur"/>8. Eau liquide qui devient de la vapeur<text:bookmark-end text:name="__RefHeading___eau_liquide_qui_devient_de_la_vapeur_20"/><text:bookmark-end text:name="eau_liquide_qui_devient_de_la_vapeur"/></text:h><text:h text:style-name="Heading_20_3" text:outline-level="3"><text:bookmark-start text:name="__RefHeading___un_parfum_se_diffuse_tout_seul_dans_une_salle_21"/><text:bookmark-start text:name="un_parfum_se_diffuse_tout_seul_dans_une_salle"/>9. Un parfum se diffuse tout seul dans une salle<text:bookmark-end text:name="__RefHeading___un_parfum_se_diffuse_tout_seul_dans_une_salle_21"/><text:bookmark-end text:name="un_parfum_se_diffuse_tout_seul_dans_une_salle"/></text:h><text:h text:style-name="Heading_20_3" text:outline-level="3"><text:bookmark-start text:name="__RefHeading___gaz_se_melangent_22"/><text:bookmark-start text:name="gaz_se_melangent"/>10. 2 gaz se mélangent<text:bookmark-end text:name="__RefHeading___gaz_se_melangent_22"/><text:bookmark-end text:name="gaz_se_melangent"/></text:h><text:h text:style-name="Heading_20_3" text:outline-level="3"><text:bookmark-start text:name="__RefHeading___liquides_qui_se_melangent_23"/><text:bookmark-start text:name="liquides_qui_se_melangent"/>11. 2 liquides qui se mélangent<text:bookmark-end text:name="__RefHeading___liquides_qui_se_melangent_23"/><text:bookmark-end text:name="liquides_qui_se_melangent"/></text:h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chronophotographie_24"/><text:bookmark-start text:name="chronophotographie"/>4. Chronophotographie<text:bookmark-end text:name="__RefHeading___chronophotographie_24"/><text:bookmark-end text:name="chronophotographie"/></text:h>
      <text:h text:style-name="Heading_20_2" text:outline-level="2"><text:bookmark-start text:name="__RefHeading___a_faire_pour_la_prochaine_fois_25"/><text:bookmark-start text:name="a_faire_pour_la_prochaine_fois"/>5. A faire pour la prochaine fois<text:bookmark-end text:name="__RefHeading___a_faire_pour_la_prochaine_fois_25"/><text:bookmark-end text:name="a_faire_pour_la_prochaine_fois"/></text:h>
      <text:p text:style-name="Text_20_body">Ex 9 11 12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7:12</meta:creation-date>
    <dc:creator>Generated</dc:creator>
    <dc:date>2026-09-02T09::07:12</dc:date>
    <dc:language>en-US</dc:language>
    <meta:editing-cycles>1</meta:editing-cycles>
    <meta:editing-duration>PT0S</meta:editing-duration>
    <dc:title>4eme:semaine_11_04_22_4abe</dc:title>
  </office:meta>
</office:document-meta>
</file>