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34e302800c6fcdfa30333d9154bb285.png"/>
  <manifest:file-entry manifest:media-type="image/png" manifest:full-path="Pictures/e7b476d424849317e3e5dd156c5afe59.png"/>
  <manifest:file-entry manifest:media-type="image/png" manifest:full-path="Pictures/e37b5371ec38c83e15cb49b701cab647.png"/>
  <manifest:file-entry manifest:media-type="image/png" manifest:full-path="Pictures/861c6559a314a90ba9280a190da72c81.png"/>
  <manifest:file-entry manifest:media-type="image/png" manifest:full-path="Pictures/0e3a83471eafd01924607be647a9c360.png"/>
  <manifest:file-entry manifest:media-type="image/png" manifest:full-path="Pictures/6b92c6790e284df9939a30ddfe03c986.png"/>
  <manifest:file-entry manifest:media-type="image/png" manifest:full-path="Pictures/3dd1ccc8c034769673984e508c1ca529.png"/>
  <manifest:file-entry manifest:media-type="image/png" manifest:full-path="Pictures/07cbf90fa9ef290050361f1c6de3de60.png"/>
  <manifest:file-entry manifest:media-type="image/png" manifest:full-path="Pictures/e74563edda8896ad760cc611b0b45bd5.png"/>
  <manifest:file-entry manifest:media-type="image/png" manifest:full-path="Pictures/2aeab94ef835ab9dc0ea051d7a692994.png"/>
  <manifest:file-entry manifest:media-type="image/png" manifest:full-path="Pictures/0a53cc65d8b4fa77801d70351e51e4c6.png"/>
  <manifest:file-entry manifest:media-type="image/png" manifest:full-path="Pictures/5f4bec33d350dfc2f22d89c54031cff6.png"/>
  <manifest:file-entry manifest:media-type="image/png" manifest:full-path="Pictures/329c8ee60e21f53e5e5cde3cbe16b926.png"/>
  <manifest:file-entry manifest:media-type="image/png" manifest:full-path="Pictures/c2730f22c30077a393475802e0a7cb10.png"/>
  <manifest:file-entry manifest:media-type="image/png" manifest:full-path="Pictures/7e95e6e1a6d54afe8bb8391943ed5d20.png"/>
  <manifest:file-entry manifest:media-type="image/png" manifest:full-path="Pictures/7938f6ea28959c8e27a5d0e141331be6.png"/>
  <manifest:file-entry manifest:media-type="image/png" manifest:full-path="Pictures/ec6264b79833480df0a7d1cae3f109a0.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0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4eme:semaine_13_09_21"/><text:bookmark-start text:name="__RefHeading___semaine_13_09_21_1"/><text:bookmark-start text:name="semaine_13_09_21"/>Semaine 13/09/21<text:bookmark-end text:name="__RefHeading___semaine_13_09_21_1"/><text:bookmark-end text:name="semaine_13_09_21"/></text:h>
      <text:h text:style-name="Heading_20_2" text:outline-level="2"><text:bookmark-start text:name="__RefHeading___tp_prise_en_main_du_materiel_electrique_2"/><text:bookmark-start text:name="tp_prise_en_main_du_materiel_electrique"/>1. TP Prise en main du matériel électrique<text:bookmark-end text:name="__RefHeading___tp_prise_en_main_du_materiel_electrique_2"/><text:bookmark-end text:name="tp_prise_en_main_du_materiel_electrique"/></text:h>
      <text:p text:style-name="Text_20_body">Révisions de 5èmes</text:p>
      <text:p text:style-name="Text_20_body">- branchement en série</text:p>
      <text:p text:style-name="Text_20_body">- branchement en dérivation</text:p>
      <text:p text:style-name="Text_20_body">TP sur la tension électrique</text:p>
      <text:h text:style-name="Heading_20_2" text:outline-level="2"><text:bookmark-start text:name="__RefHeading___ecrire_dans_le_cahier_cote_lecon_3"/><text:bookmark-start text:name="ecrire_dans_le_cahier_cote_lecon"/>2. Ecrire dans le cahier côté leçon<text:bookmark-end text:name="__RefHeading___ecrire_dans_le_cahier_cote_lecon_3"/><text:bookmark-end text:name="ecrire_dans_le_cahier_cote_lecon"/></text:h>
      <text:p text:style-name="Text_20_body"><draw:frame draw:style-name="PluginODTAutoStyle_Frame_1_text_frame" draw:name="Frame1" text:anchor-type="paragraph" svg:width="484.722pt" draw:z-index="0" svg:min-height="1cm"><draw:text-box><table:table table:style-name="Table"><table:table-column table:style-name="odt_auto_style_table_column_1_1"/><table:table-row><table:table-cell office:value-type="string" table:style-name="tablecell"><text:h text:style-name="Heading_20_1" text:outline-level="1"><text:bookmark-start text:name="__RefHeading___chapitre_viiitension_electrique_et_intensite_du_courant_4"/><text:bookmark-start text:name="chapitre_viiitension_electrique_et_intensite_du_courant"/>Chapitre VIII : Tension électrique et intensité du courant<text:bookmark-end text:name="__RefHeading___chapitre_viiitension_electrique_et_intensite_du_courant_4"/><text:bookmark-end text:name="chapitre_viiitension_electrique_et_intensite_du_courant"/></text:h><text:h text:style-name="Heading_20_2" text:outline-level="2"><text:bookmark-start text:name="__RefHeading___i._la_tension_electrique_5"/><text:bookmark-start text:name="i._la_tension_electrique"/>I. La tension électrique<text:bookmark-end text:name="__RefHeading___i._la_tension_electrique_5"/><text:bookmark-end text:name="i._la_tension_electrique"/></text:h><text:h text:style-name="Heading_20_3" text:outline-level="3"><text:bookmark-start text:name="__RefHeading___la_grandeur_physique_tension_6"/><text:bookmark-start text:name="la_grandeur_physique_tension"/>1. La grandeur physique tension<text:bookmark-end text:name="__RefHeading___la_grandeur_physique_tension_6"/><text:bookmark-end text:name="la_grandeur_physique_tension"/></text:h><table:table table:style-name="Table"><table:table-column/><table:table-column/><table:table-column/><table:table-column/><table:table-column/><table:table-row><table:table-cell office:value-type="string" table:style-name="tableheader"><text:p text:style-name="Table_20_Heading">   <text:line-break/>grandeur physique</text:p></table:table-cell><table:table-cell office:value-type="string" table:style-name="tableheader"><text:p text:style-name="Table_20_Heading">   <text:line-break/>symbole de la grandeur physique</text:p></table:table-cell><table:table-cell office:value-type="string" table:style-name="tableheader"><text:p text:style-name="Table_20_Heading">   <text:line-break/>unité</text:p></table:table-cell><table:table-cell office:value-type="string" table:style-name="tableheader"><text:p text:style-name="Table_20_Heading">   <text:line-break/>symbole de l'unité</text:p></table:table-cell><table:table-cell office:value-type="string" table:style-name="tableheader"><text:p text:style-name="Table_20_Heading">   <text:line-break/>appareil de mesure</text:p></table:table-cell></table:table-row><table:table-row><table:table-cell office:value-type="string" table:style-name="tablecell"><text:p text:style-name="tablealignright">   <text:line-break/><text:span text:style-name="Emphasis">masse</text:span> </text:p></table:table-cell><table:table-cell office:value-type="string" table:style-name="tablecell"><text:p text:style-name="tablealignright">   <text:line-break/><text:span text:style-name="Emphasis">m</text:span> </text:p></table:table-cell><table:table-cell office:value-type="string" table:style-name="tablecell"><text:p text:style-name="tablealignright">   <text:line-break/><text:span text:style-name="Emphasis">kilogramme</text:span> </text:p></table:table-cell><table:table-cell office:value-type="string" table:style-name="tablecell"><text:p text:style-name="tablealignright">   <text:line-break/><text:span text:style-name="Emphasis">kg</text:span> </text:p></table:table-cell><table:table-cell office:value-type="string" table:style-name="tablecell"><text:p text:style-name="tablealignright">   <text:line-break/><text:span text:style-name="Emphasis">balance</text:span> </text:p></table:table-cell></table:table-row><table:table-row><table:table-cell office:value-type="string" table:style-name="tablecell"><text:p text:style-name="tablealignright">   <text:line-break/>tension</text:p></table:table-cell><table:table-cell office:value-type="string" table:style-name="tablecell"><text:p text:style-name="tablealignright">   <text:line-break/>U</text:p></table:table-cell><table:table-cell office:value-type="string" table:style-name="tablecell"><text:p text:style-name="tablealignright">   <text:line-break/>volt</text:p></table:table-cell><table:table-cell office:value-type="string" table:style-name="tablecell"><text:p text:style-name="tablealignright">   <text:line-break/>V</text:p></table:table-cell><table:table-cell office:value-type="string" table:style-name="tablecell"><text:p text:style-name="tablealignright">   <text:line-break/>voltmètre</text:p></table:table-cell></table:table-row></table:table><text:p text:style-name="Text_20_body">La tension notée U se mesure en** volt** (symbole de l'unité<text:span text:style-name="Strong_20_Emphasis">V</text:span>).</text:p><text:p text:style-name="Text_20_body"><text:span text:style-name="Emphasis">En toute logique, il faudrait utiliser T pour représenter la tension. Mais cette lettre est déjà utilisée pour la période (Temps) alors on prend la lettre suivante dans l'alphabet.</text:span></text:p><text:p text:style-name="Text_20_body">L'appareil qui permet de mesurer la tension aux bornes d'un dipôle est le <text:span text:style-name="Strong_20_Emphasis">voltmètre</text:span>.</text:p><text:p text:style-name="Text_20_body">Le symbole est :<draw:frame draw:style-name="media" draw:name="0" text:anchor-type="as-char" draw:z-index="0" svg:width="5.635625cm" style:rel-width="100%" svg:height="3.0691666666667cm" style:rel-height="scale"><draw:image xlink:href="Pictures/434e302800c6fcdfa30333d9154bb285.png" xlink:type="simple" xlink:show="embed" xlink:actuate="onLoad"/></draw:frame></text:p><text:h text:style-name="Heading_20_3" text:outline-level="3"><text:bookmark-start text:name="__RefHeading___mesure_de_la_tension_aux_bornes_d_un_generateur_seul_7"/><text:bookmark-start text:name="mesure_de_la_tension_aux_bornes_d_un_generateur_seul"/>2. Mesure de la tension aux bornes d'un générateur seul<text:bookmark-end text:name="__RefHeading___mesure_de_la_tension_aux_bornes_d_un_generateur_seul_7"/><text:bookmark-end text:name="mesure_de_la_tension_aux_bornes_d_un_generateur_seul"/></text:h><text:p text:style-name="Text_20_body"><text:span text:style-name="Emphasis">Le <text:span text:style-name="Strong_20_Emphasis">multi</text:span>mètre permet de mesurer plusieurs grandeurs physiques : tension, intensité, résistance …</text:span></text:p><text:p text:style-name="Text_20_body"><text:span text:style-name="Emphasis">Pour chaque grandeurs électrique, on va utiliser 2 bornes. La borne COMmune à toutes les fonction du multimètre est la borne COM. Pour mesure l'intensité, on utilisera A et COM, pour la résistance, on utilisera et COM …</text:span></text:p><text:p text:style-name="Text_20_body">Pour mesurer la tension, on utilise les bornes V et COM</text:p><text:p text:style-name="Text_20_body"><draw:frame draw:style-name="media" draw:name="1" text:anchor-type="as-char" draw:z-index="1" svg:width="16.377708333333cm" svg:height="9.8954166666667cm"><draw:image xlink:href="Pictures/e7b476d424849317e3e5dd156c5afe59.png" xlink:type="simple" xlink:show="embed" xlink:actuate="onLoad"/></draw:frame></text:p><text:p text:style-name="Text_20_body">On positionne le calibre sur 20V (zone DCV). On expliquera plus tard le rôle de ce calibre.</text:p><text:p text:style-name="Text_20_body"><draw:frame draw:style-name="media" draw:name="2" text:anchor-type="as-char" draw:z-index="2" svg:width="5.8472916666667cm" style:rel-width="100%" svg:height="6.985cm" style:rel-height="scale"><draw:image xlink:href="Pictures/e37b5371ec38c83e15cb49b701cab647.png" xlink:type="simple" xlink:show="embed" xlink:actuate="onLoad"/></draw:frame></text:p><text:p text:style-name="Text_20_body">On les relie aux bornes de la pile :</text:p><text:p text:style-name="Text_20_body"><draw:frame draw:style-name="media" draw:name="3" text:anchor-type="as-char" draw:z-index="3" svg:width="3.9422916666667cm" style:rel-width="100%" svg:height="4.048125cm" style:rel-height="scale"><draw:image xlink:href="Pictures/861c6559a314a90ba9280a190da72c81.png" xlink:type="simple" xlink:show="embed" xlink:actuate="onLoad"/></draw:frame></text:p><text:p text:style-name="Text_20_body">En mettant le V coté + : U = 4,5V</text:p><text:p text:style-name="Text_20_body">En mettant le V coté - : U = - 4,5V</text:p><text:p text:style-name="Text_20_body">Pour que le voltmètre indique une <text:span text:style-name="Strong_20_Emphasis">tension positive</text:span>, la borne V du voltmètre est placée du coté + du générateur.</text:p><text:p text:style-name="Text_20_body">Le voltmètre permet de déterminer le nom des bornes d'un générateur (borne “plus” ou borne “moins”).</text:p><text:p text:style-name="Text_20_body">Changer de <text:span text:style-name="Strong_20_Emphasis">calibre</text:span> et indiquer la valeur de la tension :</text:p><table:table table:style-name="Table"><table:table-column/><table:table-column/><table:table-column/><table:table-row><table:table-cell office:value-type="string" table:style-name="tableheader"><text:p text:style-name="Table_20_Heading">  Calibre</text:p></table:table-cell><table:table-cell office:value-type="string" table:style-name="tableheader"><text:p text:style-name="Table_20_Heading">  Affichage</text:p></table:table-cell><table:table-cell office:value-type="string" table:style-name="tableheader"><text:p text:style-name="Table_20_Heading">  Valeur</text:p></table:table-cell></table:table-row><table:table-row><table:table-cell office:value-type="string" table:style-name="tablecell"><text:p text:style-name="tablealignright">   <text:line-break/>200mV</text:p></table:table-cell><table:table-cell office:value-type="string" table:style-name="tablecell"><text:p text:style-name="tablealignright">  <draw:frame draw:style-name="media" draw:name="4" text:anchor-type="as-char" draw:z-index="4" svg:width="2.9104166666667cm" style:rel-width="100%" svg:height="1.0847916666667cm" style:rel-height="scale"><draw:image xlink:href="Pictures/0e3a83471eafd01924607be647a9c360.png" xlink:type="simple" xlink:show="embed" xlink:actuate="onLoad"/></draw:frame></text:p></table:table-cell><table:table-cell office:value-type="string" table:style-name="tablecell"><text:p text:style-name="tablealignright">   <text:line-break/>On se sait pas.</text:p></table:table-cell></table:table-row><table:table-row><table:table-cell office:value-type="string" table:style-name="tablecell"><text:p text:style-name="tablealignright">   <text:line-break/>2V</text:p></table:table-cell><table:table-cell office:value-type="string" table:style-name="tablecell"><text:p text:style-name="tablealignright">  <draw:frame draw:style-name="media" draw:name="5" text:anchor-type="as-char" draw:z-index="5" svg:width="2.9104166666667cm" style:rel-width="100%" svg:height="1.0847916666667cm" style:rel-height="scale"><draw:image xlink:href="Pictures/0e3a83471eafd01924607be647a9c360.png" xlink:type="simple" xlink:show="embed" xlink:actuate="onLoad"/></draw:frame></text:p></table:table-cell><table:table-cell office:value-type="string" table:style-name="tablecell"><text:p text:style-name="tablealignright">   <text:line-break/>On se sait pas.</text:p></table:table-cell></table:table-row><table:table-row><table:table-cell office:value-type="string" table:style-name="tablecell"><text:p text:style-name="tablealignright">   <text:line-break/>20V</text:p></table:table-cell><table:table-cell office:value-type="string" table:style-name="tablecell"><text:p text:style-name="tablealignright">  <draw:frame draw:style-name="media" draw:name="6" text:anchor-type="as-char" draw:z-index="6" svg:width="2.9104166666667cm" style:rel-width="100%" svg:height="1.0847916666667cm" style:rel-height="scale"><draw:image xlink:href="Pictures/6b92c6790e284df9939a30ddfe03c986.png" xlink:type="simple" xlink:show="embed" xlink:actuate="onLoad"/></draw:frame></text:p></table:table-cell><table:table-cell office:value-type="string" table:style-name="tablecell"><text:p text:style-name="tablealignright">   <text:line-break/>U = 4,41V</text:p></table:table-cell></table:table-row><table:table-row><table:table-cell office:value-type="string" table:style-name="tablecell"><text:p text:style-name="tablealignright">   <text:line-break/>200V</text:p></table:table-cell><table:table-cell office:value-type="string" table:style-name="tablecell"><text:p text:style-name="tablealignright">  <draw:frame draw:style-name="media" draw:name="7" text:anchor-type="as-char" draw:z-index="7" svg:width="2.9104166666667cm" style:rel-width="100%" svg:height="1.0847916666667cm" style:rel-height="scale"><draw:image xlink:href="Pictures/3dd1ccc8c034769673984e508c1ca529.png" xlink:type="simple" xlink:show="embed" xlink:actuate="onLoad"/></draw:frame></text:p></table:table-cell><table:table-cell office:value-type="string" table:style-name="tablecell"><text:p text:style-name="tablealignright">   <text:line-break/>U = 4,4V</text:p></table:table-cell></table:table-row><table:table-row><table:table-cell office:value-type="string" table:style-name="tablecell"><text:p text:style-name="tablealignright">   <text:line-break/>1000V</text:p></table:table-cell><table:table-cell office:value-type="string" table:style-name="tablecell"><text:p text:style-name="tablealignright">  <draw:frame draw:style-name="media" draw:name="8" text:anchor-type="as-char" draw:z-index="8" svg:width="2.9104166666667cm" style:rel-width="100%" svg:height="1.0847916666667cm" style:rel-height="scale"><draw:image xlink:href="Pictures/07cbf90fa9ef290050361f1c6de3de60.png" xlink:type="simple" xlink:show="embed" xlink:actuate="onLoad"/></draw:frame></text:p></table:table-cell><table:table-cell office:value-type="string" table:style-name="tablecell"><text:p text:style-name="tablealignright">   <text:line-break/>U = 4V</text:p></table:table-cell></table:table-row></table:table><text:p text:style-name="Text_20_body">Le <text:span text:style-name="Strong_20_Emphasis">calibre</text:span> du voltmètre indique la valeur maximale que le voltmètre peut mesurer. Il donne aussi l'unité de la valeur mesurée : si le calibre 200mV est choisi alors la valeur indiquée est en mV.</text:p><text:p text:style-name="Text_20_body">Si la valeur que l'on veut mesurer est plus grande que le calibre, le voltmètre affiche : <draw:frame draw:style-name="media" draw:name="9" text:anchor-type="as-char" draw:z-index="9" svg:width="2.9104166666667cm" style:rel-width="100%" svg:height="1.0847916666667cm" style:rel-height="scale"><draw:image xlink:href="Pictures/0e3a83471eafd01924607be647a9c360.png" xlink:type="simple" xlink:show="embed" xlink:actuate="onLoad"/></draw:frame></text:p><text:p text:style-name="Text_20_body">Dans ce cas, il faut vite éteindre le multimètre et le débrancher (risque de détérioration de l'appareil). Quand on ne connaît pas du tout la valeur que l'on veut mesurer, on commence donc par mettre le calibre le plus grand.</text:p><text:p text:style-name="Text_20_body">Plus le calibre est petit plus la mesure est précise (plus de chiffre).</text:p><text:h text:style-name="Heading_20_3" text:outline-level="3"><text:bookmark-start text:name="__RefHeading___mesure_d_une_tension_aux_bornes_d_un_dipole_8"/><text:bookmark-start text:name="mesure_d_une_tension_aux_bornes_d_un_dipole"/>3. Mesure d'une tension aux bornes d'un dipôle<text:bookmark-end text:name="__RefHeading___mesure_d_une_tension_aux_bornes_d_un_dipole_8"/><text:bookmark-end text:name="mesure_d_une_tension_aux_bornes_d_un_dipole"/></text:h><text:p text:style-name="Text_20_body"><draw:frame draw:style-name="media" draw:name="10" text:anchor-type="as-char" draw:z-index="10" svg:width="7.4083333333333cm" style:rel-width="100%" svg:height="8.255cm" style:rel-height="scale"><draw:image xlink:href="Pictures/e74563edda8896ad760cc611b0b45bd5.png" xlink:type="simple" xlink:show="embed" xlink:actuate="onLoad"/></draw:frame></text:p><text:p text:style-name="Text_20_body">Pour mesurer la tension électrique aux bornes d'un dipôle, on utilise un voltmètre branché en<text:span text:style-name="Strong_20_Emphasis">dérivation</text:span>avec ce dipôle.</text:p><table:table table:style-name="Table"><table:table-column/><table:table-column/><table:table-column/><table:table-row><table:table-cell office:value-type="string" table:style-name="tableheader"/><table:table-cell office:value-type="string" table:style-name="tableheader"><text:p text:style-name="Table_20_Heading">Tension aux bornes de la lampe</text:p></table:table-cell><table:table-cell office:value-type="string" table:style-name="tableheader"><text:p text:style-name="Table_20_Heading">Tension aux bornes de l'interrupteur</text:p></table:table-cell></table:table-row><table:table-row><table:table-cell office:value-type="string" table:style-name="tableheader"><text:p text:style-name="Table_20_Heading">  Interrupteur ouvert</text:p></table:table-cell><table:table-cell office:value-type="string" table:style-name="tablecell"><text:p text:style-name="tablealignright">  U = 0V</text:p></table:table-cell><table:table-cell office:value-type="string" table:style-name="tablecell"><text:p text:style-name="tablealignright">  U = 6V</text:p></table:table-cell></table:table-row><table:table-row><table:table-cell office:value-type="string" table:style-name="tableheader"><text:p text:style-name="Table_20_Heading">  Interrupteur fermé</text:p></table:table-cell><table:table-cell office:value-type="string" table:style-name="tablecell"><text:p text:style-name="tablealignright">  U = 6V</text:p></table:table-cell><table:table-cell office:value-type="string" table:style-name="tablecell"><text:p text:style-name="tablealignright">  U = 0V</text:p></table:table-cell></table:table-row></table:table><text:p text:style-name="Text_20_body">La tension est nulle aux bornes d'une lampe qui n'est pas parcourue par un courant.</text:p><text:p text:style-name="Text_20_body">La tension est non nulle aux bornes d'une lampe parcourue par un courant.</text:p><text:p text:style-name="Text_20_body">La tension est nulle aux bornes d'un interrupteur fermé.</text:p><text:p text:style-name="Text_20_body">Une tension peut exister entre deux points entre lesquels ne passe aucun courant.</text:p><text:h text:style-name="Heading_20_2" text:outline-level="2"><text:bookmark-start text:name="__RefHeading___ii._intensite_electrique_9"/><text:bookmark-start text:name="ii._intensite_electrique"/>II. Intensité électrique<text:bookmark-end text:name="__RefHeading___ii._intensite_electrique_9"/><text:bookmark-end text:name="ii._intensite_electrique"/></text:h><text:h text:style-name="Heading_20_3" text:outline-level="3"><text:bookmark-start text:name="__RefHeading___la_grandeur_physique_intensite_10"/><text:bookmark-start text:name="la_grandeur_physique_intensite"/>1. La grandeur physique intensité<text:bookmark-end text:name="__RefHeading___la_grandeur_physique_intensite_10"/><text:bookmark-end text:name="la_grandeur_physique_intensite"/></text:h><table:table table:style-name="Table"><table:table-column/><table:table-column/><table:table-column/><table:table-column/><table:table-column/><table:table-row><table:table-cell office:value-type="string" table:style-name="tableheader"><text:p text:style-name="Table_20_Heading">  grandeur physique</text:p></table:table-cell><table:table-cell office:value-type="string" table:style-name="tableheader"><text:p text:style-name="Table_20_Heading">  symbole de la grandeur physique</text:p></table:table-cell><table:table-cell office:value-type="string" table:style-name="tableheader"><text:p text:style-name="Table_20_Heading">  unité</text:p></table:table-cell><table:table-cell office:value-type="string" table:style-name="tableheader"><text:p text:style-name="Table_20_Heading">  symbole de l'unité</text:p></table:table-cell><table:table-cell office:value-type="string" table:style-name="tableheader"><text:p text:style-name="Table_20_Heading">  appareil de mesure</text:p></table:table-cell></table:table-row><table:table-row><table:table-cell office:value-type="string" table:style-name="tablecell"><text:p text:style-name="tablealignright">   <text:line-break/><text:span text:style-name="Emphasis">masse</text:span> </text:p></table:table-cell><table:table-cell office:value-type="string" table:style-name="tablecell"><text:p text:style-name="tablealignright">   <text:line-break/><text:span text:style-name="Emphasis">m</text:span> </text:p></table:table-cell><table:table-cell office:value-type="string" table:style-name="tablecell"><text:p text:style-name="tablealignright">   <text:line-break/><text:span text:style-name="Emphasis">kilogramme</text:span> </text:p></table:table-cell><table:table-cell office:value-type="string" table:style-name="tablecell"><text:p text:style-name="tablealignright">   <text:line-break/><text:span text:style-name="Emphasis">kg</text:span> </text:p></table:table-cell><table:table-cell office:value-type="string" table:style-name="tablecell"><text:p text:style-name="tablealignright">   <text:line-break/><text:span text:style-name="Emphasis">balance</text:span> </text:p></table:table-cell></table:table-row><table:table-row><table:table-cell office:value-type="string" table:style-name="tablecell"><text:p text:style-name="tablealignright">   <text:line-break/>intensité</text:p></table:table-cell><table:table-cell office:value-type="string" table:style-name="tablecell"><text:p text:style-name="tablealignright">   <text:line-break/>I</text:p></table:table-cell><table:table-cell office:value-type="string" table:style-name="tablecell"><text:p text:style-name="tablealignright">   <text:line-break/>ampère</text:p></table:table-cell><table:table-cell office:value-type="string" table:style-name="tablecell"><text:p text:style-name="tablealignright">   <text:line-break/>A</text:p></table:table-cell><table:table-cell office:value-type="string" table:style-name="tablecell"><text:p text:style-name="tablealignright">   <text:line-break/>ampèremètre</text:p></table:table-cell></table:table-row></table:table><text:p text:style-name="Text_20_body">L'intensité notée I se mesure en ampère (symbole de l'unité A).</text:p><table:table table:style-name="Table"><table:table-column/><table:table-column/><table:table-column/><table:table-column/><table:table-column/><table:table-column/><table:table-column/><table:table-row><table:table-cell office:value-type="string" table:style-name="tableheader"><text:p text:style-name="Table_20_Heading"><text:span text:style-name="Strong_20_Emphasis">ampère</text:span> </text:p></table:table-cell><table:table-cell office:value-type="string" table:style-name="tableheader"><text:p text:style-name="Table_20_Heading"><text:span text:style-name="Emphasis">deciampère</text:span> </text:p></table:table-cell><table:table-cell office:value-type="string" table:style-name="tableheader"><text:p text:style-name="Table_20_Heading"><text:span text:style-name="Emphasis">centiampère</text:span> </text:p></table:table-cell><table:table-cell office:value-type="string" table:style-name="tableheader"><text:p text:style-name="Table_20_Heading"><text:span text:style-name="Strong_20_Emphasis">milliampère</text:span> </text:p></table:table-cell><table:table-cell office:value-type="string" table:style-name="tableheader"/><table:table-cell office:value-type="string" table:style-name="tableheader"/><table:table-cell office:value-type="string" table:style-name="tableheader"><text:p text:style-name="Table_20_Heading"><text:span text:style-name="Strong_20_Emphasis">microampère</text:span> </text:p></table:table-cell></table:table-row><table:table-row><table:table-cell office:value-type="string" table:style-name="tablecell"><text:p text:style-name="tablealignleft"><text:span text:style-name="Strong_20_Emphasis">A</text:span> </text:p></table:table-cell><table:table-cell office:value-type="string" table:style-name="tablecell"><text:p text:style-name="tablealignleft"><text:span text:style-name="Emphasis">dA</text:span> </text:p></table:table-cell><table:table-cell office:value-type="string" table:style-name="tablecell"><text:p text:style-name="tablealignleft"><text:span text:style-name="Emphasis">cA</text:span> </text:p></table:table-cell><table:table-cell office:value-type="string" table:style-name="tablecell"><text:p text:style-name="tablealignleft"><text:span text:style-name="Strong_20_Emphasis">mA</text:span> </text:p></table:table-cell><table:table-cell office:value-type="string" table:style-name="tablecell"/><table:table-cell office:value-type="string" table:style-name="tablecell"/><table:table-cell office:value-type="string" table:style-name="tablecell"><text:p text:style-name="tablealignleft"><text:span text:style-name="Strong_20_Emphasis">µA</text:span> </text:p></table:table-cell></table:table-row><table:table-row><table:table-cell office:value-type="string" table:style-name="tablecell"/><table:table-cell office:value-type="string" table:style-name="tablecell"/><table:table-cell office:value-type="string" table:style-name="tablecell"/><table:table-cell office:value-type="string" table:style-name="tablecell"/><table:table-cell office:value-type="string" table:style-name="tablecell"/><table:table-cell office:value-type="string" table:style-name="tablecell"/><table:table-cell office:value-type="string" table:style-name="tablecell"/></table:table-row></table:table><text:p text:style-name="Text_20_body">L'appareil qui permet de mesurer l'intensité d'un courant électrique est l'ampèremètre.</text:p><text:p text:style-name="Text_20_body">Le symbole est : <draw:frame draw:style-name="media" draw:name="11" text:anchor-type="as-char" draw:z-index="11" svg:width="5.6620833333333cm" style:rel-width="100%" svg:height="3.095625cm" style:rel-height="scale"><draw:image xlink:href="Pictures/2aeab94ef835ab9dc0ea051d7a692994.png" xlink:type="simple" xlink:show="embed" xlink:actuate="onLoad"/></draw:frame></text:p><text:h text:style-name="Heading_20_3" text:outline-level="3"><text:bookmark-start text:name="__RefHeading___la_mesure_de_l_intensite_11"/><text:bookmark-start text:name="la_mesure_de_l_intensite"/>2. La mesure de l'intensité<text:bookmark-end text:name="__RefHeading___la_mesure_de_l_intensite_11"/><text:bookmark-end text:name="la_mesure_de_l_intensite"/></text:h><text:p text:style-name="Text_20_body">Le courant qui est mesuré doit traverser l'<text:span text:style-name="Strong_20_Emphasis">ampèremètre</text:span>.</text:p><text:p text:style-name="Text_20_body">Pour mesurer l'intensité du courant électrique dans un dipôle, on branche l'ampèremètre en série avec ce dipôle.</text:p><text:p text:style-name="Text_20_body">Pour qu'une valeur positive soit affichée, il faut que <text:span text:style-name="Strong_20_Emphasis">le courant rentre par la borne A et sorte par la borne COM</text:span> (la borne commune à toutes les fonctions de l'appareil).</text:p><text:p text:style-name="Text_20_body"><draw:frame draw:style-name="media" draw:name="12" text:anchor-type="as-char" draw:z-index="12" svg:width="19.076458333333cm" style:rel-width="100%" svg:height="9.6572916666667cm" style:rel-height="scale"><draw:image xlink:href="Pictures/0a53cc65d8b4fa77801d70351e51e4c6.png" xlink:type="simple" xlink:show="embed" xlink:actuate="onLoad"/></draw:frame></text:p><text:p text:style-name="Text_20_body">ATTENTION : S'IL EST BRANCHE EN DERIVATION, IL Y A UN FORT RISQUE QUE LE FUSIBLE QUI LE PROTEGE FONDE.</text:p><text:p text:style-name="Text_20_body"><draw:frame draw:style-name="media" draw:name="13" text:anchor-type="as-char" draw:z-index="13" svg:width="5.1858333333333cm" style:rel-width="100%" svg:height="10.00125cm" style:rel-height="scale"><draw:image xlink:href="Pictures/5f4bec33d350dfc2f22d89c54031cff6.png" xlink:type="simple" xlink:show="embed" xlink:actuate="onLoad"/></draw:frame></text:p><text:p text:style-name="Text_20_body">On positionne le calibre sur 2A dans la zone DCA (On ne mesurera pas de courant d'intensité supérieure à 2A). On diminue le calibre si possible.</text:p><text:p text:style-name="Text_20_body"><draw:frame draw:style-name="media" draw:name="14" text:anchor-type="as-char" draw:z-index="14" svg:width="7.540625cm" style:rel-width="100%" svg:height="7.6729166666667cm" style:rel-height="scale"><draw:image xlink:href="Pictures/329c8ee60e21f53e5e5cde3cbe16b926.png" xlink:type="simple" xlink:show="embed" xlink:actuate="onLoad"/></draw:frame></text:p><text:h text:style-name="Heading_20_3" text:outline-level="3"><text:bookmark-start text:name="__RefHeading___adaptation_12"/><text:bookmark-start text:name="adaptation"/>3. Adaptation<text:bookmark-end text:name="__RefHeading___adaptation_12"/><text:bookmark-end text:name="adaptation"/></text:h><text:h text:style-name="Heading_20_4" text:outline-level="4"><text:bookmark-start text:name="__RefHeading___a._intensite_et_tension_nominales_13"/><text:bookmark-start text:name="a._intensite_et_tension_nominales"/>a. Intensité et tension nominales<text:bookmark-end text:name="__RefHeading___a._intensite_et_tension_nominales_13"/><text:bookmark-end text:name="a._intensite_et_tension_nominales"/></text:h><text:p text:style-name="Text_20_body"><draw:frame draw:style-name="media" draw:name="15" text:anchor-type="as-char" draw:z-index="15" svg:width="12.276666666667cm" svg:height="8.3608333333333cm"><draw:image xlink:href="Pictures/c2730f22c30077a393475802e0a7cb10.png" xlink:type="simple" xlink:show="embed" xlink:actuate="onLoad"/></draw:frame></text:p><text:p text:style-name="Text_20_body">Une lampe adaptée à une pile brille normalement : sa tension nominale est proche de la tension indiquée sur la pile.</text:p><text:p text:style-name="Text_20_body"><draw:frame draw:style-name="media" draw:name="16" text:anchor-type="as-char" draw:z-index="16" svg:width="15.663333333333cm" svg:height="21.166666666667cm"><draw:image xlink:href="Pictures/7e95e6e1a6d54afe8bb8391943ed5d20.png" xlink:type="simple" xlink:show="embed" xlink:actuate="onLoad"/></draw:frame></text:p><text:p text:style-name="Text_20_body">Générateur 6V Lampe (6V 50mA)</text:p><text:h text:style-name="Heading_20_4" text:outline-level="4"><text:bookmark-start text:name="__RefHeading___b._sous-tension_et_surtension_14"/><text:bookmark-start text:name="b._sous-tension_et_surtension"/>b. Sous-tension et surtension<text:bookmark-end text:name="__RefHeading___b._sous-tension_et_surtension_14"/><text:bookmark-end text:name="b._sous-tension_et_surtension"/></text:h><text:p text:style-name="Text_20_body">Si une lampe brille faiblement, c'est qu'elle est en sous-tension : la tension à ses bornes et l'intensité du courant la traversant sont inférieures à ses valeurs nominales.</text:p><text:p text:style-name="Text_20_body"><draw:frame draw:style-name="media" draw:name="17" text:anchor-type="as-char" draw:z-index="17" svg:width="14.869583333333cm" svg:height="21.166666666667cm"><draw:image xlink:href="Pictures/7938f6ea28959c8e27a5d0e141331be6.png" xlink:type="simple" xlink:show="embed" xlink:actuate="onLoad"/></draw:frame></text:p><text:p text:style-name="Text_20_body">Générateur 3V Lampe (6V 50mA)</text:p><text:p text:style-name="Text_20_body">Si une lampe brille fortement, c'est qu'elle est en surtension : la tension à ses bornes et l'intensité du courant la traversant sont supérieures à ses valeurs nominales. La lampe risque de griller !</text:p><text:p text:style-name="Text_20_body"><draw:frame draw:style-name="media" draw:name="18" text:anchor-type="as-char" draw:z-index="18" svg:width="14.44625cm" svg:height="21.166666666667cm"><draw:image xlink:href="Pictures/ec6264b79833480df0a7d1cae3f109a0.png" xlink:type="simple" xlink:show="embed" xlink:actuate="onLoad"/></draw:frame></text:p><text:p text:style-name="Text_20_body">Générateur 12V Lampe (6V 50mA)</text:p><text:p text:style-name="Text_20_body">Des piles branchées en série (A ne pas reproduire !!!)</text:p></table:table-cell></table:table-row></table:table></draw:text-box></draw:frame></text:p>
      <text:h text:style-name="Heading_20_2" text:outline-level="2"><text:bookmark-start text:name="__RefHeading___travail_a_faire_pour_la_semaine_prochaine_15"/><text:bookmark-start text:name="travail_a_faire_pour_la_semaine_prochaine"/>3. Travail à faire pour la semaine prochaine<text:bookmark-end text:name="__RefHeading___travail_a_faire_pour_la_semaine_prochaine_15"/><text:bookmark-end text:name="travail_a_faire_pour_la_semaine_prochaine"/></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0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1T20::27:05</meta:creation-date>
    <dc:creator>Generated</dc:creator>
    <dc:date>2026-09-01T20::27:05</dc:date>
    <dc:language>en-US</dc:language>
    <meta:editing-cycles>1</meta:editing-cycles>
    <meta:editing-duration>PT0S</meta:editing-duration>
    <dc:title>4eme:semaine_13_09_21</dc:title>
  </office:meta>
</office:document-meta>
</file>