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d32ab53b3e11129f0ab21f29c088d8.png"/>
  <manifest:file-entry manifest:media-type="image/png" manifest:full-path="Pictures/cf8adee7ecb73e6fa4df5809a9abb4f8.png"/>
  <manifest:file-entry manifest:media-type="image/png" manifest:full-path="Pictures/0f637f58d9a8d8249c17cfaeebafcb96.png"/>
  <manifest:file-entry manifest:media-type="image/png" manifest:full-path="Pictures/7809253bb20e21d745c0ebb3924349be.png"/>
  <manifest:file-entry manifest:media-type="image/png" manifest:full-path="Pictures/49db93599f800997ba1f70a116d94248.png"/>
  <manifest:file-entry manifest:media-type="image/png" manifest:full-path="Pictures/71092e5ae2d7a3c57225db4bab78d397.png"/>
  <manifest:file-entry manifest:media-type="image/png" manifest:full-path="Pictures/75a64f22dc57298432614ca552736cf3.png"/>
  <manifest:file-entry manifest:media-type="image/png" manifest:full-path="Pictures/9b8c4704005af8c3683632f5066fae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7_01_22"/><text:bookmark-start text:name="__RefHeading___semaine_du_17_01_22_1"/><text:bookmark-start text:name="semaine_du_17_01_22"/>Semaine du 17/01/22<text:bookmark-end text:name="__RefHeading___semaine_du_17_01_22_1"/><text:bookmark-end text:name="semaine_du_17_01_22"/></text:h>
      <text:h text:style-name="Heading_20_2" text:outline-level="2"><text:bookmark-start text:name="__RefHeading___activite_c_est_pas_sorcier_suite_et_fin_2"/><text:bookmark-start text:name="activite_c_est_pas_sorcier_suite_et_fin"/>1. Activité c'est pas sorcier (suite et fin)<text:bookmark-end text:name="__RefHeading___activite_c_est_pas_sorcier_suite_et_fin_2"/><text:bookmark-end text:name="activite_c_est_pas_sorcier_suite_et_fi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Calculer le temps gagné en roulant à 90km/h au lieu de 80km/h sur un trajet de 10km.</text:p><text:p text:style-name="Text_20_body">2. Calculer le temps gagné en roulant à 90km/h au lieu de 80km/h sur un trajet de 25km.</text:p><text:p text:style-name="Text_20_body">3. Quel est le temps de réaction ?</text:p><text:p text:style-name="Text_20_body">4. Calculer la distance parcourue pendant ce temps de réaction par la voiture qui roule à 45km/h.</text:p><text:p text:style-name="Text_20_body">5. Calculer la distance parcourue pendant ce temps de réaction par la voiture qui roule à 90km/h.</text:p><text:p text:style-name="Text_20_body">6. Quelle est la distance de freinage à 45km/h? (pas de calcul)</text:p><text:p text:style-name="Text_20_body">7. Quelle est la distance de freinage à 90km/h? (pas de calcul)</text:p><text:p text:style-name="Text_20_body">8. Calculer la distance d'arrêt à 45km/h.</text:p><text:p text:style-name="Text_20_body">9. Calculer la distance d'arrêt à 90km/h.</text:p><text:p text:style-name="Text_20_body">10. Comparer la distance d'arrêt à 140km/h et à 130km/h.</text:p><text:p text:style-name="Text_20_body">Correction</text:p></table:table-cell></table:table-row></table:table></draw:text-box></draw:frame></text:p>
      <text:h text:style-name="Heading_20_2" text:outline-level="2"><text:bookmark-start text:name="__RefHeading___correction_activite_p_96_97_3"/><text:bookmark-start text:name="correction_activite_p_96_97"/>2. Correction activité p 96 97<text:bookmark-end text:name="__RefHeading___correction_activite_p_96_97_3"/><text:bookmark-end text:name="correction_activite_p_96_97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0" text:anchor-type="as-char" draw:z-index="0" svg:width="22.225cm" style:rel-width="100%" svg:height="19.473333333333cm" style:rel-height="scale"><draw:image xlink:href="Pictures/3dd32ab53b3e11129f0ab21f29c088d8.png" xlink:type="simple" xlink:show="embed" xlink:actuate="onLoad"/></draw:frame></text:p><text:p text:style-name="Text_20_body"><draw:frame draw:style-name="media" draw:name="1" text:anchor-type="as-char" draw:z-index="1" svg:width="24.500416666667cm" style:rel-width="100%" svg:height="17.065625cm" style:rel-height="scale"><draw:image xlink:href="Pictures/cf8adee7ecb73e6fa4df5809a9abb4f8.png" xlink:type="simple" xlink:show="embed" xlink:actuate="onLoad"/></draw:frame></text:p><text:p text:style-name="Text_20_body"><draw:frame draw:style-name="media" draw:name="2" text:anchor-type="as-char" draw:z-index="2" svg:width="26.140833333333cm" style:rel-width="100%" svg:height="11.932708333333cm" style:rel-height="scale"><draw:image xlink:href="Pictures/0f637f58d9a8d8249c17cfaeebafcb96.png" xlink:type="simple" xlink:show="embed" xlink:actuate="onLoad"/></draw:frame></text:p><text:p text:style-name="Text_20_body"><draw:frame draw:style-name="media" draw:name="3" text:anchor-type="as-char" draw:z-index="3" svg:width="24.103541666667cm" style:rel-width="100%" svg:height="13.308541666667cm" style:rel-height="scale"><draw:image xlink:href="Pictures/7809253bb20e21d745c0ebb3924349be.png" xlink:type="simple" xlink:show="embed" xlink:actuate="onLoad"/></draw:frame></text:p><text:p text:style-name="Text_20_body"><draw:frame draw:style-name="media" draw:name="4" text:anchor-type="as-char" draw:z-index="4" svg:width="24.4475cm" style:rel-width="100%" svg:height="20.267083333333cm" style:rel-height="scale"><draw:image xlink:href="Pictures/49db93599f800997ba1f70a116d94248.png" xlink:type="simple" xlink:show="embed" xlink:actuate="onLoad"/></draw:frame></text:p><text:p text:style-name="Text_20_body"><draw:frame draw:style-name="media" draw:name="5" text:anchor-type="as-char" draw:z-index="5" svg:width="23.442083333333cm" style:rel-width="100%" svg:height="15.425208333333cm" style:rel-height="scale"><draw:image xlink:href="Pictures/71092e5ae2d7a3c57225db4bab78d397.png" xlink:type="simple" xlink:show="embed" xlink:actuate="onLoad"/></draw:frame></text:p><text:p text:style-name="Text_20_body"><draw:frame draw:style-name="media" draw:name="6" text:anchor-type="as-char" draw:z-index="6" svg:width="25.55875cm" style:rel-width="100%" svg:height="11.879791666667cm" style:rel-height="scale"><draw:image xlink:href="Pictures/75a64f22dc57298432614ca552736cf3.png" xlink:type="simple" xlink:show="embed" xlink:actuate="onLoad"/></draw:frame></text:p><text:p text:style-name="Text_20_body"><draw:frame draw:style-name="media" draw:name="7" text:anchor-type="as-char" draw:z-index="7" svg:width="26.696458333333cm" style:rel-width="100%" svg:height="8.1227083333333cm" style:rel-height="scale"><draw:image xlink:href="Pictures/9b8c4704005af8c3683632f5066fae7f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0 p 103</text:p>
      <text:p text:style-name="Text_20_body">DS sur ce chapitre</text:p>
      <text:p text:style-name="Text_20_body">Il faut être capable de refaire tous les exercices et activités corrigées en clas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1:39</meta:creation-date>
    <dc:creator>Generated</dc:creator>
    <dc:date>2026-09-02T00::41:39</dc:date>
    <dc:language>en-US</dc:language>
    <meta:editing-cycles>1</meta:editing-cycles>
    <meta:editing-duration>PT0S</meta:editing-duration>
    <dc:title>4eme:semaine_17_01_22</dc:title>
  </office:meta>
</office:document-meta>
</file>