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53d3932142e8779355c495e8a6cff9a.png"/>
  <manifest:file-entry manifest:media-type="image/png" manifest:full-path="Pictures/1d81d676c107ddc44df8101d39ee43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18_10_21"/><text:bookmark-start text:name="__RefHeading___semaine_18_10_21_1"/><text:bookmark-start text:name="semaine_18_10_21"/>Semaine 18/10/21<text:bookmark-end text:name="__RefHeading___semaine_18_10_21_1"/><text:bookmark-end text:name="semaine_18_10_21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3" text:outline-level="3"><text:bookmark-start text:name="__RefHeading___ex_4_p_152_3"/><text:bookmark-start text:name="ex_4_p_152"/>Ex 4 p 152<text:bookmark-end text:name="__RefHeading___ex_4_p_152_3"/><text:bookmark-end text:name="ex_4_p_152"/></text:h>
      <text:h text:style-name="Heading_20_3" text:outline-level="3"><text:bookmark-start text:name="__RefHeading___exercices_7_p_152_4"/><text:bookmark-start text:name="exercices_7_p_152"/>Exercices 7 p 152<text:bookmark-end text:name="__RefHeading___exercices_7_p_152_4"/><text:bookmark-end text:name="exercices_7_p_152"/></text:h>
      <text:p text:style-name="Text_20_body">a. Les 2 lampes sont branchées en série donc on utilise la loi d'additivité des tensions.</text:p>
      <text:p text:style-name="Text_20_body">U<text:span text:style-name="sub">1</text:span> = U<text:span text:style-name="sub">2</text:span> + U<text:span text:style-name="sub">3</text:span></text:p>
      <text:p text:style-name="Text_20_body">donc U<text:span text:style-name="sub">3</text:span> = U<text:span text:style-name="sub">1</text:span> - U<text:span text:style-name="sub">2</text:span> = 9 - 6 = 3 V</text:p>
      <text:p text:style-name="Text_20_body">Cela est conforme à la tension mesurée par le voltmètre V<text:span text:style-name="sub">3</text:span> &lt;font inherit/inherit;;#c0392b;;inherit&gt;U<text:span text:style-name="sub">3</text:span> est une valeur, V<text:span text:style-name="sub">3 &lt;/sub&gt; est le voltmètre. Ca n'a pas de sens d'écrire V&lt;sub&gt;3</text:span> = V<text:span text:style-name="sub">1</text:span> - V<text:span text:style-name="sub">2</text:span>&lt;/font&gt;</text:p>
      <text:p text:style-name="Text_20_body">b. Si les lampes étaient identiques, on aurait U<text:span text:style-name="sub">2</text:span> = U<text:span text:style-name="sub">3</text:span></text:p>
      <text:p text:style-name="Text_20_body">Donc U<text:span text:style-name="sub">1</text:span> = U<text:span text:style-name="sub">2</text:span> + U<text:span text:style-name="sub">3</text:span> = U<text:span text:style-name="sub">2</text:span> + U<text:span text:style-name="sub">2</text:span> = 2 x U<text:span text:style-name="sub">2</text:span></text:p>
      <text:p text:style-name="Text_20_body">La tension aux bornes de chaque lampe serait de U<text:span text:style-name="sub">2</text:span> = U<text:span text:style-name="sub">1</text:span> / 2 = 9 / 2 = 4,5V</text:p>
      <text:p text:style-name="Text_20_body">Ce n'est pas le cas donc ces lampes ne sont pas identiques.</text:p>
      <text:h text:style-name="Heading_20_2" text:outline-level="2"><text:bookmark-start text:name="__RefHeading___ds_sur_tout_ce_qui_a_ete_vu_depuis_le_debut_de_l_annee_5"/><text:bookmark-start text:name="ds_sur_tout_ce_qui_a_ete_vu_depuis_le_debut_de_l_annee"/>2. DS sur tout ce qui a été vu depuis le début de l'année<text:bookmark-end text:name="__RefHeading___ds_sur_tout_ce_qui_a_ete_vu_depuis_le_debut_de_l_annee_5"/><text:bookmark-end text:name="ds_sur_tout_ce_qui_a_ete_vu_depuis_le_debut_de_l_annee"/></text:h>
      <text:h text:style-name="Heading_20_2" text:outline-level="2"><text:bookmark-start text:name="__RefHeading___fin_lecon_sur_les_lois_sur_l_intensite_6"/><text:bookmark-start text:name="fin_lecon_sur_les_lois_sur_l_intensite"/>3. Fin leçon sur les lois sur l'intensité<text:bookmark-end text:name="__RefHeading___fin_lecon_sur_les_lois_sur_l_intensite_6"/><text:bookmark-end text:name="fin_lecon_sur_les_lois_sur_l_intensit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intensite_dans_un_circuit_comportant_des_derivations_7"/><text:bookmark-start text:name="intensite_dans_un_circuit_comportant_des_derivations"/>2. Intensité dans un circuit comportant des dérivations<text:bookmark-end text:name="__RefHeading___intensite_dans_un_circuit_comportant_des_derivations_7"/><text:bookmark-end text:name="intensite_dans_un_circuit_comportant_des_derivations"/></text:h><text:p text:style-name="Text_20_body"><draw:frame draw:style-name="media" draw:name="0" text:anchor-type="as-char" draw:z-index="0" svg:width="8.3608333333333cm" style:rel-width="100%" svg:height="5.8208333333333cm" style:rel-height="scale"><draw:image xlink:href="Pictures/d53d3932142e8779355c495e8a6cff9a.png" xlink:type="simple" xlink:show="embed" xlink:actuate="onLoad"/></draw:frame></text:p><text:p text:style-name="Text_20_body">Ce circuit comporte 3 branches :</text:p><text:p text:style-name="Text_20_body">- A-Pile-B : <text:span text:style-name="Strong_20_Emphasis">branche principale</text:span> (contient le générateur)</text:p><text:p text:style-name="Text_20_body">- A-L1-B et A-L2-B : <text:span text:style-name="Strong_20_Emphasis">branches dérivées</text:span></text:p><text:p text:style-name="Text_20_body">A et B sont des <text:span text:style-name="Strong_20_Emphasis">nœuds</text:span>.</text:p><text:p text:style-name="Text_20_body">Les lampes sont montées en <text:span text:style-name="Strong_20_Emphasis">dérivation</text:span>.</text:p></table:table-cell></table:table-row></table:table></draw:text-box></draw:frame></text:p>
      <text:h text:style-name="Heading_20_2" text:outline-level="2"><text:bookmark-start text:name="__RefHeading___tp_securite_electrique_8"/><text:bookmark-start text:name="tp_securite_electrique"/>4. TP sécurité électrique<text:bookmark-end text:name="__RefHeading___tp_securite_electrique_8"/><text:bookmark-end text:name="tp_securite_electrique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3" text:outline-level="3"><text:bookmark-start text:name="__RefHeading___montrer_corps_humain_est_conducteur_9"/><text:bookmark-start text:name="montrer_corps_humain_est_conducteur"/>1. Montrer corps humain est conducteur.<text:bookmark-end text:name="__RefHeading___montrer_corps_humain_est_conducteur_9"/><text:bookmark-end text:name="montrer_corps_humain_est_conducteur"/></text:h><text:p text:style-name="Text_20_body">a.</text:p><text:p text:style-name="Text_20_body">- brancher votre binôme sur un générateur de 6V et mesurer l'intensité du courant qui traverse le corps humain</text:p><text:p text:style-name="Text_20_body">- faire un schéma du montage et indiquer la valeur de l'intensité mesurée</text:p><text:p text:style-name="Text_20_body">- indiquer pourquoi on ne sent rien en vous aidant du graphique suivant :</text:p><text:p text:style-name="Text_20_body"><draw:frame draw:style-name="media" draw:name="1" text:anchor-type="as-char" draw:z-index="1" svg:width="20.425833333333cm" style:rel-width="100%" svg:height="12.752916666667cm" style:rel-height="scale"><draw:image xlink:href="Pictures/1d81d676c107ddc44df8101d39ee4314.png" xlink:type="simple" xlink:show="embed" xlink:actuate="onLoad"/></draw:frame></text:p><text:p text:style-name="Text_20_body"><text:span text:style-name="Strong_20_Emphasis">Zones de danger du courant électrique alternatif (50 Hz) en fonction de l’intensité (A) et du temps (s). AC1 : non perceptible. AC2 : limite de perceptibilité. AC3 : contraction musculaire réversible. AC4 : risque de fibrillation cardiaque (courbe 1 : &lt;5 %, courbe 2 : 5 %&lt;50 %, courbe 3 : &gt;50 %). © Cmglee, Wikipedia</text:span></text:p><text:p text:style-name="Text_20_body">b.</text:p><text:p text:style-name="Text_20_body">- brancher 2 corps humain en série et mesurer l'intensité du courant qui traverse les corps humains</text:p><text:p text:style-name="Text_20_body">- faire un schéma du montage et indiquer la valeur de l'intensité mesurée. Comment évolue l'intensité en fonction du nombre de corps branchés ?</text:p><text:p text:style-name="Text_20_body">c.</text:p><text:p text:style-name="Text_20_body">- brancher votre binôme sur un générateur de 6V (main mouillées) et mesurer l'intensité du courant qui traverse le corps humain</text:p><text:p text:style-name="Text_20_body">- faire un schéma du montage et indiquer la valeur de l'intensité mesurée</text:p><text:p text:style-name="Text_20_body">- Que constate-t-on ?</text:p><text:h text:style-name="Heading_20_2" text:outline-level="2"><text:bookmark-start text:name="__RefHeading___surintensite_10"/><text:bookmark-start text:name="surintensite"/>2. Surintensité<text:bookmark-end text:name="__RefHeading___surintensite_10"/><text:bookmark-end text:name="surintensite"/></text:h><text:p text:style-name="Text_20_body">- Brancher une lampe sur un générateur et mesurer l'intensité du courant qui sort du générateur. Noter cette valeur.</text:p><text:p text:style-name="Text_20_body">- Brancher une lampe en dérivation sur la première et mesurer l'intensité du courant qui sort du générateur. Faire un schéma et noter cette valeur.</text:p><text:p text:style-name="Text_20_body">- Brancher une autre lampe en dérivation sur les 2 autres et mesurer l'intensité du courant qui sort du générateur. Faire un schéma et noter cette valeur.</text:p><text:p text:style-name="Text_20_body">- Comment évolue la valeur de l'intensité du courant quand on rajoute des appareil en dérivation. Que risque-t-il de se passer si on branche trop d'appareils en dérivation sur un même générateur ?</text:p><text:p text:style-name="Text_20_body">- Combien de lampes de 6V300mA peut-on brancher à ce générateur ? Expliquer votre calcul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09:48</meta:creation-date>
    <dc:creator>Generated</dc:creator>
    <dc:date>2026-09-02T08::09:48</dc:date>
    <dc:language>en-US</dc:language>
    <meta:editing-cycles>1</meta:editing-cycles>
    <meta:editing-duration>PT0S</meta:editing-duration>
    <dc:title>4eme:semaine_18_10_21</dc:title>
  </office:meta>
</office:document-meta>
</file>