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210714dbe0c22e14888c249b8bc0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2_11_21_4e"/><text:bookmark-start text:name="__RefHeading___semaine_du_22_11_21_1"/><text:bookmark-start text:name="semaine_du_22_11_21"/>Semaine du 22/11/21<text:bookmark-end text:name="__RefHeading___semaine_du_22_11_21_1"/><text:bookmark-end text:name="semaine_du_22_11_21"/></text:h>
      <text:h text:style-name="Heading_20_2" text:outline-level="2"><text:bookmark-start text:name="__RefHeading___ds_sur_tout_2"/><text:bookmark-start text:name="ds_sur_tout"/>1. DS sur tout<text:bookmark-end text:name="__RefHeading___ds_sur_tout_2"/><text:bookmark-end text:name="ds_sur_tout"/></text:h>
      <text:h text:style-name="Heading_20_2" text:outline-level="2"><text:bookmark-start text:name="__RefHeading___tp_resistance_3"/><text:bookmark-start text:name="tp_resistance"/>2. TP résistance<text:bookmark-end text:name="__RefHeading___tp_resistance_3"/><text:bookmark-end text:name="tp_resistance"/></text:h>
      <text:h text:style-name="Heading_20_2" text:outline-level="2"><text:bookmark-start text:name="__RefHeading___cours_a_ecrire_4"/><text:bookmark-start text:name="cours_a_ecrire"/>3. Cours à écrire<text:bookmark-end text:name="__RefHeading___cours_a_ecrire_4"/><text:bookmark-end text:name="cours_a_ecr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esure de résistance.</text:p><text:p text:style-name="Text_20_body">R<text:span text:style-name="sub">fil</text:span> = 0,3  (très conducteur, ne résiste pas au courant électrique)</text:p><text:p text:style-name="Text_20_body">R<text:span text:style-name="sub">ré</text:span> <text:span text:style-name="sub">sistance</text:span> &lt;sub&gt; 1&lt;/sub&gt; = 100 </text:p><text:p text:style-name="Text_20_body">R<text:span text:style-name="sub">ré</text:span> <text:span text:style-name="sub">sistance</text:span> &lt;sub&gt; 2&lt;/sub&gt; = 68 </text:p><text:p text:style-name="Text_20_body">R<text:span text:style-name="sub">air</text:span> &gt; 20  (très isolant, résiste au courant électrique)</text:p><text:p text:style-name="Text_20_body">R<text:span text:style-name="sub">corps</text:span> &lt;sub&gt; humain&lt;/sub&gt; = 1 </text:p><text:p text:style-name="Text_20_body"><draw:frame draw:style-name="media" draw:name="0" text:anchor-type="as-char" draw:z-index="0" svg:width="5.23875cm" style:rel-width="100%" svg:height="4.5772916666667cm" style:rel-height="scale"><draw:image xlink:href="Pictures/1b210714dbe0c22e14888c249b8bc02e.png" xlink:type="simple" xlink:show="embed" xlink:actuate="onLoad"/></draw:frame></text:p><text:h text:style-name="Heading_20_3" text:outline-level="3"><text:bookmark-start text:name="__RefHeading___quelle_est_l_influence_d_une_resistance_dans_un_circuit_electrique_5"/><text:bookmark-start text:name="quelle_est_l_influence_d_une_resistance_dans_un_circuit_electrique"/>3. Quelle est l’influence d’une résistance dans un circuit électrique ?<text:bookmark-end text:name="__RefHeading___quelle_est_l_influence_d_une_resistance_dans_un_circuit_electrique_5"/><text:bookmark-end text:name="quelle_est_l_influence_d_une_resistance_dans_un_circuit_electrique"/></text:h><text:p text:style-name="Text_20_body">L'introduction d'une résistance dans un circuit en série diminue l'intensité du courant.</text:p><text:p text:style-name="Text_20_body">La diminution de l'intensité du courant dépend de la résistance insérée dans le circuit. Plus la résistance est grande, plus l'intensité du courant est faible.</text:p><text:p text:style-name="Text_20_body">Inverser le sens de branchement ne change ri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7:04</meta:creation-date>
    <dc:creator>Generated</dc:creator>
    <dc:date>2026-09-02T06::17:04</dc:date>
    <dc:language>en-US</dc:language>
    <meta:editing-cycles>1</meta:editing-cycles>
    <meta:editing-duration>PT0S</meta:editing-duration>
    <dc:title>4eme:semaine_22_11_21_4e</dc:title>
  </office:meta>
</office:document-meta>
</file>