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582c0a2a28784b23f3d7aec479b697.png"/>
  <manifest:file-entry manifest:media-type="image/png" manifest:full-path="Pictures/e3552905d3b3a002f818fb7f3797201e.png"/>
  <manifest:file-entry manifest:media-type="image/png" manifest:full-path="Pictures/9198ee0aa069fbd515f2dd970a7ce992.png"/>
  <manifest:file-entry manifest:media-type="image/png" manifest:full-path="Pictures/960962023a65eaa6a8f30327776caec0.png"/>
  <manifest:file-entry manifest:media-type="image/png" manifest:full-path="Pictures/b3bcf55e2498cf840b6d2f050b409a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8_03_22_4ab"/><text:bookmark-start text:name="__RefHeading___semaine_du_28_03_22_1"/><text:bookmark-start text:name="semaine_du_28_03_22"/>Semaine du 28/03/22<text:bookmark-end text:name="__RefHeading___semaine_du_28_03_22_1"/><text:bookmark-end text:name="semaine_du_28_03_22"/></text:h>
      <text:h text:style-name="Heading_20_1" text:outline-level="1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1" text:outline-level="1"><text:bookmark-start text:name="__RefHeading___correction_du_tp_masse_d_1l_d_eau_3"/><text:bookmark-start text:name="correction_du_tp_masse_d_1l_d_eau"/>2. Correction du TP masse d'1L d'eau<text:bookmark-end text:name="__RefHeading___correction_du_tp_masse_d_1l_d_eau_3"/><text:bookmark-end text:name="correction_du_tp_masse_d_1l_d_eau"/></text:h>
      <text:h text:style-name="Heading_20_1" text:outline-level="1"><text:bookmark-start text:name="__RefHeading___masse_d_1l_d_airtp_4"/><text:bookmark-start text:name="masse_d_1l_d_airtp"/>3. Masse d'1L d'air : TP<text:bookmark-end text:name="__RefHeading___masse_d_1l_d_airtp_4"/><text:bookmark-end text:name="masse_d_1l_d_airtp"/></text:h>
      <text:p text:style-name="Text_20_body">Autre façon de faire :</text:p>
      <text:p text:style-name="Text_20_body">&lt;hidden&gt;</text:p>
      <text:p text:style-name="Text_20_body">On pèse un ballon dégonflé.</text:p>
      <text:p text:style-name="Text_20_body"><draw:frame draw:style-name="media" draw:name="0" text:anchor-type="as-char" draw:z-index="0" svg:width="16.933333333333cm" svg:height="22.568958333333cm"><draw:image xlink:href="Pictures/a1582c0a2a28784b23f3d7aec479b697.png" xlink:type="simple" xlink:show="embed" xlink:actuate="onLoad"/></draw:frame></text:p>
      <text:p text:style-name="Text_20_body">m = 355g</text:p>
      <text:p text:style-name="Text_20_body">On le gonfle.</text:p>
      <text:p text:style-name="Text_20_body"><draw:frame draw:style-name="media" draw:name="1" text:anchor-type="as-char" draw:z-index="1" svg:width="16.933333333333cm" svg:height="12.7cm"><draw:image xlink:href="Pictures/e3552905d3b3a002f818fb7f3797201e.png" xlink:type="simple" xlink:show="embed" xlink:actuate="onLoad"/></draw:frame></text:p>
      <text:p text:style-name="Text_20_body">On le pèse à nouveau.</text:p>
      <text:p text:style-name="Text_20_body"><draw:frame draw:style-name="media" draw:name="2" text:anchor-type="as-char" draw:z-index="2" svg:width="16.933333333333cm" svg:height="22.568958333333cm"><draw:image xlink:href="Pictures/9198ee0aa069fbd515f2dd970a7ce992.png" xlink:type="simple" xlink:show="embed" xlink:actuate="onLoad"/></draw:frame></text:p>
      <text:p text:style-name="Text_20_body">masse du ballon gonflé : 359g</text:p>
      <text:p text:style-name="Text_20_body">On enlève 2L d'air du ballon.</text:p>
      <text:p text:style-name="Text_20_body"><draw:frame draw:style-name="media" draw:name="3" text:anchor-type="as-char" draw:z-index="3" svg:width="16.933333333333cm" svg:height="22.568958333333cm"><draw:image xlink:href="Pictures/960962023a65eaa6a8f30327776caec0.png" xlink:type="simple" xlink:show="embed" xlink:actuate="onLoad"/></draw:frame></text:p>
      <text:p text:style-name="Text_20_body">On le pèse à nouveau.</text:p>
      <text:p text:style-name="Text_20_body"><draw:frame draw:style-name="media" draw:name="4" text:anchor-type="as-char" draw:z-index="4" svg:width="16.933333333333cm" svg:height="22.568958333333cm"><draw:image xlink:href="Pictures/b3bcf55e2498cf840b6d2f050b409ab6.png" xlink:type="simple" xlink:show="embed" xlink:actuate="onLoad"/></draw:frame></text:p>
      <text:p text:style-name="Text_20_body">La masse a diminué de 359-357=2g.</text:p>
      <text:p text:style-name="Text_20_body">D'après cette expérience, on peut en déduire qu'2L d'air a une masse de 2g. Quelle est la masse d'1L d'air 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line-break/>Masse en g</text:p>
          </table:table-cell>
          <table:table-cell office:value-type="string" table:style-name="tableheader">
            <text:p text:style-name="Table_20_Heading"> <text:line-break/>Volume en L</text:p>
          </table:table-cell>
        </table:table-row>
        <table:table-row>
          <table:table-cell office:value-type="string" table:style-name="tablecell">
            <text:p text:style-name="tablealignleft"> <text:line-break/>2g</text:p>
          </table:table-cell>
          <table:table-cell office:value-type="string" table:style-name="tablecell">
            <text:p text:style-name="tablealignleft"> <text:line-break/>2L</text:p>
          </table:table-cell>
        </table:table-row>
        <table:table-row>
          <table:table-cell office:value-type="string" table:style-name="tablecell">
            <text:p text:style-name="tablealignleft"> <text:line-break/>?</text:p>
          </table:table-cell>
          <table:table-cell office:value-type="string" table:style-name="tablecell">
            <text:p text:style-name="tablealignleft"> <text:line-break/>1L</text:p>
          </table:table-cell>
        </table:table-row>
      </table:table>
      <text:p text:style-name="Text_20_body">La masse d'1L d'air est d'environ 1g</text:p>
      <text:p text:style-name="Text_20_body">Dans les conditions usuelles de température et de pression (20°C et 1013 hPa), la masse d'1L d'air est d'environ 1g.</text:p>
      <text:p text:style-name="Text_20_body">Toute matière a une masse mais elle est plus ou moins facile à mesurer.</text:p>
      <text:p text:style-name="Text_20_body">&lt;/hidden&gt;</text:p>
      <text:h text:style-name="Heading_20_2" text:outline-level="2"><text:bookmark-start text:name="__RefHeading___correction_activite_p_14_5"/><text:bookmark-start text:name="correction_activite_p_14"/>4. Correction activité p 14<text:bookmark-end text:name="__RefHeading___correction_activite_p_14_5"/><text:bookmark-end text:name="correction_activite_p_14"/></text:h>
      <text:p text:style-name="Text_20_body">&lt;hidden&gt;</text:p>
      <text:p text:style-name="Text_20_body">1. La masse de 50mL d'huile est de 45g</text:p>
      <text:p text:style-name="Text_20_body">2. 50mL = 0,05L</text:p>
      <text:p text:style-name="Text_20_body">3. </text:p>
      <text:p text:style-name="Text_20_body">4. </text:p>
      <text:p text:style-name="Text_20_body">5. On ne dit pas que l'huile est plus légère que l'eau. On dit que </text:p>
      <text:p text:style-name="Text_20_body">&lt;/hidden&gt;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Ex 10 p 5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6:05</meta:creation-date>
    <dc:creator>Generated</dc:creator>
    <dc:date>2026-09-01T17::46:05</dc:date>
    <dc:language>en-US</dc:language>
    <meta:editing-cycles>1</meta:editing-cycles>
    <meta:editing-duration>PT0S</meta:editing-duration>
    <dc:title>4eme:semaine_28_03_22_4ab</dc:title>
  </office:meta>
</office:document-meta>
</file>