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c6e033c1ccd9b9e0dbd09b210f8d00.png"/>
  <manifest:file-entry manifest:media-type="image/png" manifest:full-path="Pictures/21e763af9175f7e5f03c78973bf08861.png"/>
  <manifest:file-entry manifest:media-type="image/png" manifest:full-path="Pictures/83cb53b118fda6ae0dba64d603e54769.png"/>
  <manifest:file-entry manifest:media-type="image/png" manifest:full-path="Pictures/dc9572c0f0f20cf67c623e65452b380b.png"/>
  <manifest:file-entry manifest:media-type="image/png" manifest:full-path="Pictures/2b81c2894227f9ce88e40d79aea6a276.png"/>
  <manifest:file-entry manifest:media-type="image/png" manifest:full-path="Pictures/12e00c48eefa595a1bdfa482d54e0f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30_05_22_4abe"/><text:bookmark-start text:name="__RefHeading___semaine_du_30_05_22_1"/><text:bookmark-start text:name="semaine_du_30_05_22"/>Semaine du 30/05/22<text:bookmark-end text:name="__RefHeading___semaine_du_30_05_22_1"/><text:bookmark-end text:name="semaine_du_30_05_22"/></text:h>
      <text:h text:style-name="Heading_20_2" text:outline-level="2"><text:bookmark-start text:name="__RefHeading___correction_activite_p_60_2"/><text:bookmark-start text:name="correction_activite_p_60"/>1. Correction Activité p 60<text:bookmark-end text:name="__RefHeading___correction_activite_p_60_2"/><text:bookmark-end text:name="correction_activite_p_60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<text:line-break/>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3. Transformation physique</text:span></text:p><text:p text:style-name="Text_20_body">Lors d'une transformation physique, une substance change de forme ou d'aspect mais garde la même composition.</text:p><text:p text:style-name="Text_20_body">Les molécules restent identiques mais elles changent de disposition.</text:p><text:p text:style-name="Text_20_body">Ex : de l'eau liquide transformée en vapeur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c1c6e033c1ccd9b9e0dbd09b210f8d00.png" xlink:type="simple" xlink:show="embed" xlink:actuate="onLoad"/></draw:frame><draw:frame draw:style-name="media" draw:name="1" text:anchor-type="as-char" draw:z-index="1" svg:width="5.2916666666667cm" style:rel-width="100%" svg:height="3.4660416666667cm" style:rel-height="scale"><draw:image xlink:href="Pictures/21e763af9175f7e5f03c78973bf08861.png" xlink:type="simple" xlink:show="embed" xlink:actuate="onLoad"/></draw:frame></text:p><text:p text:style-name="Text_20_body"><text:span text:style-name="Strong_20_Emphasis">II. La conservation de la masse</text:span></text:p><text:p text:style-name="Text_20_body"><text:span text:style-name="Strong_20_Emphasis">1. La conservation de la masse lors des mélanges en solutions aqueuses</text:span></text:p><text:p text:style-name="Text_20_body">La masse n'a pas varié.</text:p><text:p text:style-name="Text_20_body">Interprétation :</text:p><text:p text:style-name="Text_20_body"><draw:frame draw:style-name="media" draw:name="2" text:anchor-type="as-char" draw:z-index="2" svg:width="12.805833333333cm" svg:height="5.6885416666667cm"><draw:image xlink:href="Pictures/83cb53b118fda6ae0dba64d603e54769.png" xlink:type="simple" xlink:show="embed" xlink:actuate="onLoad"/></draw:frame></text:p><text:p text:style-name="Text_20_body"><draw:frame draw:style-name="media" draw:name="3" text:anchor-type="as-char" draw:z-index="3" svg:width="5.23875cm" style:rel-width="100%" svg:height="5.6885416666667cm" style:rel-height="scale"><draw:image xlink:href="Pictures/dc9572c0f0f20cf67c623e65452b380b.png" xlink:type="simple" xlink:show="embed" xlink:actuate="onLoad"/></draw:frame></text:p><text:p text:style-name="Text_20_body">Le <text:span text:style-name="Strong_20_Emphasis">nombre de molécule ne change pas</text:span>, donc <text:span text:style-name="Strong_20_Emphasis">la masse ne change pas non plus</text:span>.</text:p><text:p text:style-name="Text_20_body"><text:span text:style-name="Strong_20_Emphasis">2. La conservation de la masse lors d'un changement d'état de l'eau (transformation physique)</text:span></text:p><text:p text:style-name="Text_20_body">La masse n'a pas varié.</text:p><text:p text:style-name="Text_20_body"><draw:frame draw:style-name="media" draw:name="4" text:anchor-type="as-char" draw:z-index="4" svg:width="9.8425cm" style:rel-width="100%" svg:height="5.715cm" style:rel-height="scale"><draw:image xlink:href="Pictures/2b81c2894227f9ce88e40d79aea6a276.png" xlink:type="simple" xlink:show="embed" xlink:actuate="onLoad"/></draw:frame></text:p><text:p text:style-name="Text_20_body">Le <text:span text:style-name="Strong_20_Emphasis">nombre de molécule ne change pas</text:span>, donc <text:span text:style-name="Strong_20_Emphasis">la masse ne change pas non plus</text:span>.</text:p><text:p text:style-name="Text_20_body"><text:span text:style-name="Strong_20_Emphasis">3. Conservation de la masse lors d'une transformation chimique</text:span></text:p><text:p text:style-name="Text_20_body"><draw:frame draw:style-name="media" draw:name="5" text:anchor-type="as-char" draw:z-index="5" svg:width="13.043958333333cm" svg:height="7.2760416666667cm"><draw:image xlink:href="Pictures/12e00c48eefa595a1bdfa482d54e0f2a.png" xlink:type="simple" xlink:show="embed" xlink:actuate="onLoad"/></draw:frame></text:p><text:p text:style-name="Text_20_body">Lors d'une transformation chimique, <text:span text:style-name="Strong_20_Emphasis">la masse se conserve</text:span>. Les molécules ont changé et on explique au chapitre suivant pourquoi cette masse ne varie pas.</text:p></table:table-cell></table:table-row></table:table></draw:text-box></draw:frame></text:p>
      <text:h text:style-name="Heading_20_2" text:outline-level="2"><text:bookmark-start text:name="__RefHeading___activite_a_faire_en_classe_4"/><text:bookmark-start text:name="activite_a_faire_en_classe"/>3. Activité à faire en classe<text:bookmark-end text:name="__RefHeading___activite_a_faire_en_classe_4"/><text:bookmark-end text:name="activite_a_faire_en_classe"/></text:h>
      <text:p text:style-name="Text_20_body"><draw:frame draw:style-name="PluginODTAutoStyle_Frame_9_text_frame" draw:name="Frame3" text:anchor-type="paragraph" svg:width="484.72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ctivité p 74</text:p><text:p text:style-name="Text_20_body">1. 1 atome d'oxygène et 2 atome d'hydrogène</text:p><text:p text:style-name="Text_20_body">2. Atome d'oxygène : O (boule rouge)</text:p><text:p text:style-name="Text_20_body">Atome d'azote : N (boule bleue)</text:p><text:p text:style-name="Text_20_body">Atome de carbone : C (boule noire)</text:p><text:p text:style-name="Text_20_body">3.</text:p><table:table table:style-name="Table"><table:table-column/><table:table-column/><table:table-column/><table:table-column/><table:table-row><table:table-cell office:value-type="string" table:style-name="tableheader"><text:p text:style-name="Table_20_Heading">Nom</text:p></table:table-cell><table:table-cell office:value-type="string" table:style-name="tableheader"><text:p text:style-name="Table_20_Heading">représentation</text:p></table:table-cell><table:table-cell office:value-type="string" table:style-name="tableheader"><text:p text:style-name="Table_20_Heading">formule</text:p></table:table-cell><table:table-cell office:value-type="string" table:style-name="tableheader"><text:p text:style-name="Table_20_Heading">composition atomique</text:p></table:table-cell></table:table-row><table:table-row><table:table-cell office:value-type="string" table:style-name="tablecell"><text:p text:style-name="tablealignleft">dioxygène</text:p></table:table-cell><table:table-cell office:value-type="string" table:style-name="tablecell"><text:p text:style-name="tablealignleft">2 boules rouges</text:p></table:table-cell><table:table-cell office:value-type="string" table:style-name="tablecell"><text:p text:style-name="tablealignleft">0<text:span text:style-name="sub">2</text:span> </text:p></table:table-cell><table:table-cell office:value-type="string" table:style-name="tablecell"><text:p text:style-name="tablealignleft">2 atomes d'oxygène</text:p></table:table-cell></table:table-row><table:table-row><table:table-cell office:value-type="string" table:style-name="tablecell"><text:p text:style-name="tablealignleft">diazote</text:p></table:table-cell><table:table-cell office:value-type="string" table:style-name="tablecell"><text:p text:style-name="tablealignleft">2 boules bleues</text:p></table:table-cell><table:table-cell office:value-type="string" table:style-name="tablecell"><text:p text:style-name="tablealignleft">N<text:span text:style-name="sub">2</text:span> </text:p></table:table-cell><table:table-cell office:value-type="string" table:style-name="tablecell"><text:p text:style-name="tablealignleft">2 atomes d'azote</text:p></table:table-cell></table:table-row><table:table-row><table:table-cell office:value-type="string" table:style-name="tablecell"><text:p text:style-name="tablealignleft">dihydrogène</text:p></table:table-cell><table:table-cell office:value-type="string" table:style-name="tablecell"><text:p text:style-name="tablealignleft">2 boules blanches</text:p></table:table-cell><table:table-cell office:value-type="string" table:style-name="tablecell"><text:p text:style-name="tablealignleft">H<text:span text:style-name="sub">2</text:span> </text:p></table:table-cell><table:table-cell office:value-type="string" table:style-name="tablecell"><text:p text:style-name="tablealignleft">2 atomes d'hydrogène</text:p></table:table-cell></table:table-row><table:table-row><table:table-cell office:value-type="string" table:style-name="tablecell"><text:p text:style-name="tablealignleft">dioxyde de carbone</text:p></table:table-cell><table:table-cell office:value-type="string" table:style-name="tablecell"><text:p text:style-name="tablealignleft"> <text:line-break/>1 boule noire <text:line-break/> <text:line-break/>2 boules rouges</text:p></table:table-cell><table:table-cell office:value-type="string" table:style-name="tablecell"><text:p text:style-name="tablealignleft">CO<text:span text:style-name="sub">2</text:span> </text:p></table:table-cell><table:table-cell office:value-type="string" table:style-name="tablecell"><text:p text:style-name="tablealignleft"> <text:line-break/>1 atome de carbone <text:line-break/> <text:line-break/>2 atomes d'oxygène</text:p></table:table-cell></table:table-row></table:table><text:p text:style-name="Text_20_body">4. Une molécule est composée d'atomes</text:p><text:p text:style-name="Text_20_body">On la représente par des boules de couleurs et une formule chimique.</text:p></table:table-cell></table:table-row></table:table></draw:text-box></draw:frame></text:p>
      <text:h text:style-name="Heading_20_2" text:outline-level="2"><text:bookmark-start text:name="__RefHeading___a_faire_pour_la_prochaine_fois_5"/><text:bookmark-start text:name="a_faire_pour_la_prochaine_fois"/>4. A faire pour la prochaine fois<text:bookmark-end text:name="__RefHeading___a_faire_pour_la_prochaine_fois_5"/><text:bookmark-end text:name="a_faire_pour_la_prochaine_fois"/></text:h>
      <text:p text:style-name="Text_20_body">Activité p 7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16:07</meta:creation-date>
    <dc:creator>Generated</dc:creator>
    <dc:date>2026-09-02T02::16:07</dc:date>
    <dc:language>en-US</dc:language>
    <meta:editing-cycles>1</meta:editing-cycles>
    <meta:editing-duration>PT0S</meta:editing-duration>
    <dc:title>4eme:semaine_30_05_22_4abe</dc:title>
  </office:meta>
</office:document-meta>
</file>