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  <manifest:file-entry manifest:media-type="image/png" manifest:full-path="Pictures/c3843bb1dfe000b6f63c9a42cb5266ad.png"/>
  <manifest:file-entry manifest:media-type="image/png" manifest:full-path="Pictures/81d24ff6784d84563d22f779456b50e8.png"/>
  <manifest:file-entry manifest:media-type="image/png" manifest:full-path="Pictures/80a812966383a2e9c02421d47dab7d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10520234c4a"/><text:bookmark-start text:name="__RefHeading___semaine_du_1_05_2023_1"/><text:bookmark-start text:name="semaine_du_1_05_2023"/>Semaine du 1/05/2023<text:bookmark-end text:name="__RefHeading___semaine_du_1_05_2023_1"/><text:bookmark-end text:name="semaine_du_1_05_2023"/></text:h>
      <text:h text:style-name="Heading_20_2" text:outline-level="2"><text:bookmark-start text:name="__RefHeading___correction_activite_p_46_2"/><text:bookmark-start text:name="correction_activite_p_46"/>1. Correction activité p 46<text:bookmark-end text:name="__RefHeading___correction_activite_p_46_2"/><text:bookmark-end text:name="correction_activite_p_46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46</text:span></text:p><text:p text:style-name="Text_20_body">1. Lavoisier</text:p><text:p text:style-name="Text_20_body">2. Dioxygène</text:p><text:p text:style-name="Text_20_body">3. Dioxygène 20%</text:p><text:p text:style-name="Text_20_body">Diazote 80%</text:p><text:p text:style-name="Text_20_body">4. 20% x 4 = 80%</text:p><text:p text:style-name="Text_20_body">5. L'air n'est pas un corps pur car il y a plusieurs constituants : c'est un mélange.</text:p></table:table-cell></table:table-row></table:table></draw:text-box></draw:frame></text:p>
      <text:h text:style-name="Heading_20_2" text:outline-level="2"><text:bookmark-start text:name="__RefHeading___tp-lecon_3"/><text:bookmark-start text:name="tp-lecon"/>2. TP-Leçon<text:bookmark-end text:name="__RefHeading___tp-lecon_3"/><text:bookmark-end text:name="tp-lecon"/></text:h>
      <text:p text:style-name="Text_20_body">:4eme:2023-04-24chapitreiiicompositionetqualitedelair-lecon.pdf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III : Composition et qualité de l'air</text:span></text:p><text:p text:style-name="Text_20_body"><text:span text:style-name="Strong_20_Emphasis">I. De quoi est composé l’air que nous respirons ?</text:span></text:p><text:p text:style-name="Text_20_body">L'atmosphère terrestre est un mélange homogène de plusieurs gaz : environ 80% de diazote,environ 20% de dioxygène(moins de 1% de dioxyde de carbone et d'argon).</text:p>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<text:p text:style-name="Text_20_body"><text:span text:style-name="Strong_20_Emphasis">II. La masse de l'air</text:span></text:p><text:p text:style-name="Text_20_body">La masse d'1L d'air est d'environ 1g</text:p><text:p text:style-name="Text_20_body">Toute matière a une masse mais elle est plus ou moins facile à mesurer.</text:p><text:p text:style-name="Text_20_body">En vidéo :</text:p><text:p text:style-name="Text_20_body">1L d'eau est 1000 fois plus lourd : 1kg.</text:p></table:table-cell></table:table-row></table:table></draw:text-box></draw:frame></text:p>
      <text:h text:style-name="Heading_20_2" text:outline-level="2"><text:bookmark-start text:name="__RefHeading___correction_activite_p_48_4"/><text:bookmark-start text:name="correction_activite_p_48"/>3. Correction activité p 48<text:bookmark-end text:name="__RefHeading___correction_activite_p_48_4"/><text:bookmark-end text:name="correction_activite_p_48"/></text:h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Activité p 48</text:span></text:p><text:p text:style-name="Text_20_body">1. Il y a 3 principaux gaz à effet de serre :</text:p><text:p text:style-name="Text_20_body">- dioxyde de carbone</text:p><text:p text:style-name="Text_20_body">- halocarbures</text:p><text:p text:style-name="Text_20_body">- méthane</text:p><text:p text:style-name="Text_20_body">La vapeur d'eau est aussi un gaz à effet de serre mais quand il y en a trop dans l'atmosphère, il pleut.</text:p><text:p text:style-name="Text_20_body">L'effet de serre empêche, en partie, la chaleur de quitter la Terre pour aller dans l'espace.</text:p><text:p text:style-name="Text_20_body">2. S'il n'y avait pas d'effet de serre, la température moyenne serait de -18°C à la surface de la Terre</text:p><text:p text:style-name="Text_20_body">3. Les activités humaines rejettent des gaz à effet de serre. Les activités humaines influencent donc l'effet de serre.</text:p><text:p text:style-name="Text_20_body">4. Comme nous rejetons de plus en plus de gaz à effet de serre, ce dernier est de plus en plus important et il entraîne un réchauffement climatique à l'échelle de la planète.</text:p></table:table-cell></table:table-row></table:table></draw:text-box></draw:frame></text:p>
      <text:h text:style-name="Heading_20_2" text:outline-level="2"><text:bookmark-start text:name="__RefHeading___suite_de_la_lecon_5"/><text:bookmark-start text:name="suite_de_la_lecon"/>4. Suite de la leçon<text:bookmark-end text:name="__RefHeading___suite_de_la_lecon_5"/><text:bookmark-end text:name="suite_de_la_lecon"/></text:h>
      <text:p text:style-name="Text_20_body"><draw:frame draw:style-name="PluginODTAutoStyle_Frame_13_text_frame" draw:name="Frame4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et protoxyde d'azote (produit par la décomposition de matières organiques et dans l'agriculture)<text:line-break/>
- halocarbures (appareils frigorifiques)</text:p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Ex 7 p 54 (calculer le pourcentage de chaque molécule dans chaque bocal)</text:p>
      <text:p text:style-name="Text_20_body"><draw:frame draw:style-name="media" draw:name="1" text:anchor-type="as-char" draw:z-index="1" svg:width="34.369375cm" style:rel-width="100%" svg:height="20.108333333333cm" style:rel-height="scale"><draw:image xlink:href="Pictures/c3843bb1dfe000b6f63c9a42cb5266ad.png" xlink:type="simple" xlink:show="embed" xlink:actuate="onLoad"/></draw:frame></text:p>
      <text:p text:style-name="Text_20_body">Ex 5 p 54</text:p>
      <text:p text:style-name="Text_20_body"><draw:frame draw:style-name="media" draw:name="2" text:anchor-type="as-char" draw:z-index="2" svg:width="35.321875cm" style:rel-width="100%" svg:height="15.663333333333cm" style:rel-height="scale"><draw:image xlink:href="Pictures/81d24ff6784d84563d22f779456b50e8.png" xlink:type="simple" xlink:show="embed" xlink:actuate="onLoad"/></draw:frame></text:p>
      <text:p text:style-name="Text_20_body">Ex 10 p 55</text:p>
      <text:p text:style-name="Text_20_body"><draw:frame draw:style-name="media" draw:name="3" text:anchor-type="as-char" draw:z-index="3" svg:width="35.639375cm" style:rel-width="100%" svg:height="12.461875cm" style:rel-height="scale"><draw:image xlink:href="Pictures/80a812966383a2e9c02421d47dab7d9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24</meta:creation-date>
    <dc:creator>Generated</dc:creator>
    <dc:date>2026-09-02T00::35:24</dc:date>
    <dc:language>en-US</dc:language>
    <meta:editing-cycles>1</meta:editing-cycles>
    <meta:editing-duration>PT0S</meta:editing-duration>
    <dc:title>4eme:semaine_du_010520234c4a</dc:title>
  </office:meta>
</office:document-meta>
</file>