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587610fef906ce1f2140292693ad1e.png"/>
  <manifest:file-entry manifest:media-type="image/png" manifest:full-path="Pictures/7b48a23d53de01ec1b9f1019210d36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2_01_2023:start"/><text:bookmark-start text:name="__RefHeading___semaine_du_2_01_2023_1"/><text:bookmark-start text:name="semaine_du_2_01_2023"/>Semaine du 2/01/2023<text:bookmark-end text:name="__RefHeading___semaine_du_2_01_2023_1"/><text:bookmark-end text:name="semaine_du_2_01_20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2 p 135</text:p>
      <text:p text:style-name="Text_20_body"><draw:frame draw:style-name="media" draw:name="0" text:anchor-type="as-char" draw:z-index="0" svg:width="11.1125cm" svg:height="7.3554166666667cm"><draw:image xlink:href="Pictures/dd587610fef906ce1f2140292693ad1e.png" xlink:type="simple" xlink:show="embed" xlink:actuate="onLoad"/></draw:frame></text:p>
      <text:p text:style-name="Text_20_body">Ex 3 p 135</text:p>
      <text:p text:style-name="Text_20_body"><draw:frame draw:style-name="media" draw:name="1" text:anchor-type="as-char" draw:z-index="1" svg:width="25.294166666667cm" style:rel-width="100%" svg:height="7.5670833333333cm" style:rel-height="scale"><draw:image xlink:href="Pictures/7b48a23d53de01ec1b9f1019210d36e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58:13</meta:creation-date>
    <dc:creator>Generated</dc:creator>
    <dc:date>2026-09-02T12::58:13</dc:date>
    <dc:language>en-US</dc:language>
    <meta:editing-cycles>1</meta:editing-cycles>
    <meta:editing-duration>PT0S</meta:editing-duration>
    <dc:title>4eme:semaine_du_02_01_2023:start</dc:title>
  </office:meta>
</office:document-meta>
</file>