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bb26c2dc84f752c59fa8a90b7363f8.png"/>
  <manifest:file-entry manifest:media-type="image/png" manifest:full-path="Pictures/24940532992878e337513566a01e6a9b.png"/>
  <manifest:file-entry manifest:media-type="image/png" manifest:full-path="Pictures/2e56ac093a9fdd6dc47d28c6a4491c2d.png"/>
  <manifest:file-entry manifest:media-type="image/png" manifest:full-path="Pictures/90485d2b5474703ab54923e723beae64.png"/>
  <manifest:file-entry manifest:media-type="image/png" manifest:full-path="Pictures/d9c356142a14297793468858db618324.png"/>
  <manifest:file-entry manifest:media-type="image/png" manifest:full-path="Pictures/fb4ce81fcce32308387918c22c5d9cb1.png"/>
  <manifest:file-entry manifest:media-type="image/png" manifest:full-path="Pictures/2e808ebf5ea0bd85344bed830951d26d.png"/>
  <manifest:file-entry manifest:media-type="image/png" manifest:full-path="Pictures/c3e524d3a9f68d982301dae88b60888b.png"/>
  <manifest:file-entry manifest:media-type="image/png" manifest:full-path="Pictures/1cc1b60cc3c2280501d90a43eb54a942.png"/>
  <manifest:file-entry manifest:media-type="image/png" manifest:full-path="Pictures/a6d03daf33cd55db964e12e643110230.png"/>
  <manifest:file-entry manifest:media-type="image/png" manifest:full-path="Pictures/4da7ecca2b521eb2544da0f3004ec1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30420234c4a"/><text:bookmark-start text:name="__RefHeading___semaine_du_03_04_2023_4c_4a_1"/><text:bookmark-start text:name="semaine_du_03_04_2023_4c_4a"/>Semaine du 03/04/2023 4C 4A<text:bookmark-end text:name="__RefHeading___semaine_du_03_04_2023_4c_4a_1"/><text:bookmark-end text:name="semaine_du_03_04_2023_4c_4a"/></text:h>
      <text:h text:style-name="Heading_20_2" text:outline-level="2"><text:bookmark-start text:name="__RefHeading___test_masse_volumique_2"/><text:bookmark-start text:name="test_masse_volumique"/>0. Test masse volumique<text:bookmark-end text:name="__RefHeading___test_masse_volumique_2"/><text:bookmark-end text:name="test_masse_volumique"/></text:h>
      <text:h text:style-name="Heading_20_2" text:outline-level="2"><text:bookmark-start text:name="__RefHeading___correction_des_exercices_3"/><text:bookmark-start text:name="correction_des_exercices"/>1. Correction des exercices<text:bookmark-end text:name="__RefHeading___correction_des_exercices_3"/><text:bookmark-end text:name="correction_des_exercices"/></text:h>
      <text:p text:style-name="Text_20_body"><text:span text:style-name="Strong_20_Emphasis">Ex 9 p 40</text:span></text:p>
      <text:p text:style-name="Text_20_body">a. A : Gaz : molécules espacées, en mouvement et désordonnées</text:p>
      <text:p text:style-name="Text_20_body">B : Solide : molécules ordonnées, immobiles et qui se touchent</text:p>
      <text:p text:style-name="Text_20_body">C : Liquide : molécules en mouvement, désordonnées et qui se touchent</text:p>
      <text:p text:style-name="Text_20_body">b. Solide : sont immobiles</text:p>
      <text:p text:style-name="Text_20_body">Liquide : glissent les unes sur les autres</text:p>
      <text:p text:style-name="Text_20_body">gaz : sont très agitées</text:p>
      <text:p text:style-name="Text_20_body"><text:span text:style-name="Strong_20_Emphasis">Ex 12 p 41</text:span></text:p>
      <text:p text:style-name="Text_20_body">a. En bas, un liquide est représenté : molécules en mouvement, désordonnées et qui se touchent</text:p>
      <text:p text:style-name="Text_20_body">En haut, un gaz est représenté : molécules en mouvement, espacées et désordonnées</text:p>
      <text:p text:style-name="Text_20_body">b. Le liquide devient un gaz. C'est la vaporisation provoquées par un échauffement.</text:p>
      <text:p text:style-name="Text_20_body">c. On augmente l'agitation des molécules qui ne se touchent plus.</text:p>
      <text:h text:style-name="Heading_20_2" text:outline-level="2"><text:bookmark-start text:name="__RefHeading___suite_et_fin_de_la_lecon_4"/><text:bookmark-start text:name="suite_et_fin_de_la_lecon"/>3. Suite et fin de la leçon<text:bookmark-end text:name="__RefHeading___suite_et_fin_de_la_lecon_4"/><text:bookmark-end text:name="suite_et_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Comment explique-t-on …</text:span></text:p><text:p text:style-name="Text_20_body"><text:span text:style-name="Strong_20_Emphasis">1. La compressibilité d'un gaz</text:span></text:p><text:p text:style-name="Text_20_body">Les molécules peuvent se rapprocher. Leur nombre ne change pas car la seringue est fermée.</text:p><text:p text:style-name="Text_20_body"><draw:frame draw:style-name="media" draw:name="0" text:anchor-type="as-char" draw:z-index="0" svg:width="17.224375cm" style:rel-width="100%" svg:height="1.6139583333333cm" style:rel-height="scale"><draw:image xlink:href="Pictures/62bb26c2dc84f752c59fa8a90b7363f8.png" xlink:type="simple" xlink:show="embed" xlink:actuate="onLoad"/></draw:frame></text:p><text:p text:style-name="Text_20_body"><text:span text:style-name="Strong_20_Emphasis">2. L'incompressibilité d'un liquide ou d'un solide</text:span></text:p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1" text:anchor-type="as-char" draw:z-index="1" svg:width="16.642291666667cm" svg:height="1.5610416666667cm"><draw:image xlink:href="Pictures/24940532992878e337513566a01e6a9b.png" xlink:type="simple" xlink:show="embed" xlink:actuate="onLoad"/></draw:frame></text:p><text:h text:style-name="Heading_20_3" text:outline-level="3"><text:bookmark-start text:name="__RefHeading___NoTitle_5"/><text:bookmark-start text:name="section"/><text:bookmark-end text:name="__RefHeading___NoTitle_5"/><text:bookmark-end text:name="section"/></text:h><text:p text:style-name="Text_20_body"><text:span text:style-name="Strong_20_Emphasis">3. Comportement de la seringue</text:span></text:p><text:p text:style-name="Text_20_body">Pourquoi le piston revient en place tout seul ?</text:p><text:p text:style-name="Text_20_body">Animation JP Fornat : https://www.pccl.fr/physique_chimie_college_lycee/quatrieme/chimie/air_pression.htm</text:p><text:p text:style-name="Text_20_body"><text:span text:style-name="Strong_20_Emphasis">4. Conservation de la masse lors d'un mélange eau sel</text:span>
&lt;font inherit/inherit;;inherit;;transparent&gt;On mesure la masse de l'eau et du sel avant le mélange.&lt;/font&gt;</text:p><text:p text:style-name="Text_20_body"><draw:frame draw:style-name="media" draw:name="2" text:anchor-type="as-char" draw:z-index="2" svg:width="12.752916666667cm" svg:height="9.5514583333333cm"><draw:image xlink:href="Pictures/2e56ac093a9fdd6dc47d28c6a4491c2d.png" xlink:type="simple" xlink:show="embed" xlink:actuate="onLoad"/></draw:frame></text:p><text:p text:style-name="Text_20_body"><draw:frame draw:style-name="media" draw:name="3" text:anchor-type="as-char" draw:z-index="3" svg:width="12.620625cm" svg:height="9.3397916666667cm"><draw:image xlink:href="Pictures/90485d2b5474703ab54923e723beae64.png" xlink:type="simple" xlink:show="embed" xlink:actuate="onLoad"/></draw:frame>
&lt;font inherit/inherit;;inherit;;transparent&gt;On mesure la masse de l'eau salée.&lt;/font&gt;</text:p><text:p text:style-name="Text_20_body"><draw:frame draw:style-name="media" draw:name="4" text:anchor-type="as-char" draw:z-index="4" svg:width="12.3825cm" svg:height="9.3133333333333cm"><draw:image xlink:href="Pictures/d9c356142a14297793468858db618324.png" xlink:type="simple" xlink:show="embed" xlink:actuate="onLoad"/></draw:frame></text:p><text:p text:style-name="Text_20_body"><draw:frame draw:style-name="media" draw:name="5" text:anchor-type="as-char" draw:z-index="5" svg:width="12.435416666667cm" svg:height="9.2604166666667cm"><draw:image xlink:href="Pictures/fb4ce81fcce32308387918c22c5d9cb1.png" xlink:type="simple" xlink:show="embed" xlink:actuate="onLoad"/></draw:frame>
&lt;font inherit/inherit;;inherit;;transparent&gt;La masse n'a pas varié.&lt;/font&gt;</text:p><text:p text:style-name="Text_20_body"><draw:frame draw:style-name="media" draw:name="6" text:anchor-type="as-char" draw:z-index="6" svg:width="17.436041666667cm" style:rel-width="100%" svg:height="8.09625cm" style:rel-height="scale"><draw:image xlink:href="Pictures/2e808ebf5ea0bd85344bed830951d26d.png" xlink:type="simple" xlink:show="embed" xlink:actuate="onLoad"/></draw:frame></text:p><text:p text:style-name="Text_20_body"><draw:frame draw:style-name="media" draw:name="7" text:anchor-type="as-char" draw:z-index="7" svg:width="7.77875cm" style:rel-width="100%" svg:height="8.3872916666667cm" style:rel-height="scale"><draw:image xlink:href="Pictures/c3e524d3a9f68d982301dae88b60888b.png" xlink:type="simple" xlink:show="embed" xlink:actuate="onLoad"/></draw:frame>
&lt;font inherit/inherit;;inherit;;transparent&gt;Le nombre de molécule ne change pas, donc la masse ne change pas non plus.&lt;/font&gt;</text:p><text:p text:style-name="Text_20_body"><text:span text:style-name="Strong_20_Emphasis">5. Conservation de la masse lors de la fusion d'un glaçon</text:span></text:p><text:p text:style-name="Text_20_body"><draw:frame draw:style-name="media" draw:name="8" text:anchor-type="as-char" draw:z-index="8" svg:width="12.885208333333cm" svg:height="9.6308333333333cm"><draw:image xlink:href="Pictures/1cc1b60cc3c2280501d90a43eb54a942.png" xlink:type="simple" xlink:show="embed" xlink:actuate="onLoad"/></draw:frame></text:p><text:p text:style-name="Text_20_body"><draw:frame draw:style-name="media" draw:name="9" text:anchor-type="as-char" draw:z-index="9" svg:width="12.911666666667cm" svg:height="9.6572916666667cm"><draw:image xlink:href="Pictures/a6d03daf33cd55db964e12e643110230.png" xlink:type="simple" xlink:show="embed" xlink:actuate="onLoad"/></draw:frame></text:p><text:p text:style-name="Text_20_body"><draw:frame draw:style-name="media" draw:name="10" text:anchor-type="as-char" draw:z-index="10" svg:width="14.9225cm" svg:height="8.9958333333333cm"><draw:image xlink:href="Pictures/4da7ecca2b521eb2544da0f3004ec110.png" xlink:type="simple" xlink:show="embed" xlink:actuate="onLoad"/></draw:frame></text:p><text:p text:style-name="Text_20_body">La masse ne varie pas car le nombre de molécule ne change pas.</text:p><text:p text:style-name="Text_20_body"><text:span text:style-name="Strong_20_Emphasis">6. Pourquoi le linge sèche plus vite quand on il y a du vent</text:span></text:p><text:p text:style-name="Text_20_body"><text:span text:style-name="Strong_20_Emphasis">7. Pour un liquide n'a pas de forme propre</text:span></text:p><text:p text:style-name="Text_20_body"><text:span text:style-name="Strong_20_Emphasis">8. Eau liquide qui devient de la vapeur</text:span></text:p><text:p text:style-name="Text_20_body"><text:span text:style-name="Strong_20_Emphasis">9. Un parfum se diffuse tout seul dans une salle</text:span></text:p><text:p text:style-name="Text_20_body"><text:span text:style-name="Strong_20_Emphasis">10. 2 gaz se mélangent</text:span></text:p><text:p text:style-name="Text_20_body"><text:span text:style-name="Strong_20_Emphasis">11. 2 liquides qui se mélangent</text:span></text:p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Ex 15 18 p 41 42</text:p>
      <text:p text:style-name="Text_20_body">DS Chp 2 constitution de la matiè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2:13</meta:creation-date>
    <dc:creator>Generated</dc:creator>
    <dc:date>2026-09-01T21::42:13</dc:date>
    <dc:language>en-US</dc:language>
    <meta:editing-cycles>1</meta:editing-cycles>
    <meta:editing-duration>PT0S</meta:editing-duration>
    <dc:title>4eme:semaine_du_030420234c4a</dc:title>
  </office:meta>
</office:document-meta>
</file>